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OpenSymbol" svg:font-family="OpenSymbol" style:font-family-generic="system" style:font-pitch="variable" svg:panose-1="5 1 0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automatic-styles>
    <text:list-style style:name="LFO12">
      <text:list-level-style-number text:level="1" text:style-name="WW_CharLFO12LVL1" style:num-suffix=")" style:num-format="1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062in" text:min-label-width="0.125in" text:list-level-position-and-space-mode="label-alignment">
          <style:list-level-label-alignment text:label-followed-by="listtab" fo:margin-left="1.5312in" fo:text-indent="-0.125in"/>
        </style:list-level-properties>
      </text:list-level-style-number>
      <text:list-level-style-number text:level="4" style:num-suffix="." style:num-format="1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062in" text:min-label-width="0.125in" text:list-level-position-and-space-mode="label-alignment">
          <style:list-level-label-alignment text:label-followed-by="listtab" fo:margin-left="3.0312in" fo:text-indent="-0.125in"/>
        </style:list-level-properties>
      </text:list-level-style-number>
      <text:list-level-style-number text:level="7" style:num-suffix="." style:num-format="1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062in" text:min-label-width="0.125in" text:list-level-position-and-space-mode="label-alignment">
          <style:list-level-label-alignment text:label-followed-by="listtab" fo:margin-left="4.531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5">
      <text:list-level-style-number text:level="1" text:style-name="WW_CharLFO1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widows="0" fo:orphans="0" fo:break-before="page" fo:text-align="center" style:vertical-align="baseline" fo:margin-bottom="0in" fo:line-height="100%" fo:margin-left="2.95in" fo:text-indent="0.4916in">
        <style:tab-stops/>
      </style:paragraph-properties>
    </style:style>
    <style:style style:name="T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" style:parent-style-name="Normalny" style:family="paragraph">
      <style:paragraph-properties fo:widows="0" fo:orphans="0" fo:text-align="end" style:vertical-align="baseline" fo:margin-bottom="0in" fo:line-height="100%"/>
    </style:style>
    <style:style style:name="T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" style:parent-style-name="Domyślnaczcionkaakapitu" style:family="text">
      <style:text-properties style:font-name="Times New Roman" fo:color="#000000"/>
    </style:style>
    <style:style style:name="T1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9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0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2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45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4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49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5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53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9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8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8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8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8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84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8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86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8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8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89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90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91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9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9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9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95" style:parent-style-name="Normalny" style:list-style-name="WW8Num1" style:family="paragraph">
      <style:paragraph-properties fo:widows="0" fo:orphans="0" fo:text-align="justify" style:vertical-align="baseline" fo:margin-bottom="0.0833in" fo:line-height="150%"/>
    </style:style>
    <style:style style:name="T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97" style:parent-style-name="Normalny" style:list-style-name="WW8Num1" style:family="paragraph">
      <style:paragraph-properties fo:widows="0" fo:orphans="0" fo:text-align="justify" style:vertical-align="baseline" fo:margin-bottom="0.0833in" fo:line-height="150%"/>
    </style:style>
    <style:style style:name="T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99" style:parent-style-name="Domyślnaczcionkaakapitu" style:family="text">
      <style:text-properties style:font-name="Times New Roman" style:font-name-asian="Times New Roman" fo:color="#000000" style:text-position="super 63.6%" fo:font-size="11pt" style:font-size-asian="11pt" style:font-size-complex="11pt" style:language-asian="zh" style:country-asian="CN" style:language-complex="hi" style:country-complex="IN"/>
    </style:style>
    <style:style style:name="T1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2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3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4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5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6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7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8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9" style:parent-style-name="Normalny" style:list-style-name="WW8Num1" style:family="paragraph">
      <style:paragraph-properties fo:widows="0" fo:orphans="0" fo:text-align="justify" style:vertical-align="baseline" fo:margin-bottom="0.0833in" fo:line-height="150%"/>
    </style:style>
    <style:style style:name="T11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1" style:parent-style-name="Normalny" style:list-style-name="WW8Num1" style:family="paragraph">
      <style:paragraph-properties fo:widows="0" fo:orphans="0" fo:text-align="justify" style:vertical-align="baseline" fo:margin-bottom="0.0833in" fo:line-height="150%"/>
    </style:style>
    <style:style style:name="T1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3" style:parent-style-name="Normalny" style:list-style-name="WW8Num1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4" style:parent-style-name="Normalny" style:list-style-name="WW8Num1" style:family="paragraph">
      <style:paragraph-properties fo:widows="0" fo:orphans="0" fo:text-align="justify" style:vertical-align="baseline" fo:margin-bottom="0.0833in" fo:line-height="150%"/>
    </style:style>
    <style:style style:name="T11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6" style:parent-style-name="Normalny" style:list-style-name="WW8Num4" style:family="paragraph">
      <style:paragraph-properties fo:widows="0" fo:orphans="0" fo:text-align="justify" style:vertical-align="baseline" fo:margin-bottom="0.0833in" fo:line-height="150%"/>
    </style:style>
    <style:style style:name="T11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20" style:parent-style-name="Normalny" style:family="paragraph">
      <style:paragraph-properties fo:widows="0" fo:orphans="0" style:vertical-align="baseline" fo:margin-bottom="0.0833in" fo:line-height="15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1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12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4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12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9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1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34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1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3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3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4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4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4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4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4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5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5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5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5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5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6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6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6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6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6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6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6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6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6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6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7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7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7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7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7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8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9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9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9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9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9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9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9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9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0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0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0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0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0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0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07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20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09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21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12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21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16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21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0" style:parent-style-name="Domyślnaczcionkaakapitu" style:family="text">
      <style:text-properties style:font-name="Times New Roman" style:font-name-asian="Arial" fo:color="#000000" fo:font-size="11pt" style:font-size-asian="11pt" style:font-size-complex="11pt" style:language-asian="zh" style:country-asian="CN" style:language-complex="hi" style:country-complex="IN"/>
    </style:style>
    <style:style style:name="T22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2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2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2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2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2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2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2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2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3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3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3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3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3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3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3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4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4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4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4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4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5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1" style:parent-style-name="Normalny" style:list-style-name="WW8Num5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2" style:parent-style-name="Normalny" style:list-style-name="WW8Num5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3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4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5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25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5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59" style:parent-style-name="Normalny" style:list-style-name="WW8Num2" style:family="paragraph">
      <style:paragraph-properties fo:widows="0" fo:orphans="0" fo:text-align="justify" style:vertical-align="baseline" fo:margin-bottom="0.0833in" fo:line-height="150%"/>
    </style:style>
    <style:style style:name="T26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6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62" style:parent-style-name="Normalny" style:list-style-name="WW8Num2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63" style:parent-style-name="Normalny" style:list-style-name="WW8Num2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64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65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26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6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6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6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7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7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7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7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7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7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7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77" style:parent-style-name="Normalny" style:list-style-name="WW8Num3" style:family="paragraph">
      <style:paragraph-properties fo:widows="0" fo:orphans="0" fo:text-align="justify" style:vertical-align="baseline" fo:margin-bottom="0.0833in" fo:line-height="150%"/>
    </style:style>
    <style:style style:name="T27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7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8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8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8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8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8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8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8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8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8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8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9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91" style:parent-style-name="Normalny" style:list-style-name="WW8Num3" style:family="paragraph">
      <style:paragraph-properties fo:widows="0" fo:orphans="0" fo:text-align="justify" style:vertical-align="baseline" fo:margin-bottom="0.0833in" fo:line-height="150%"/>
    </style:style>
    <style:style style:name="T29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9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9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9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9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9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29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29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0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0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0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0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0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05" style:parent-style-name="Normalny" style:list-style-name="WW8Num3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06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307" style:parent-style-name="Normalny" style:family="paragraph">
      <style:paragraph-properties fo:widows="0" fo:orphans="0" fo:text-align="center" style:vertical-align="baseline" fo:margin-bottom="0.0833in" fo:line-height="150%"/>
    </style:style>
    <style:style style:name="T30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0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310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1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1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1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15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16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17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1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1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2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21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2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23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2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2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2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2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2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2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3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3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3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3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3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3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3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41" style:parent-style-name="Normalny" style:list-style-name="WW8Num6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42" style:parent-style-name="Normalny" style:list-style-name="WW8Num6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43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4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4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46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347" style:parent-style-name="Normalny" style:family="paragraph">
      <style:paragraph-properties fo:widows="0" fo:orphans="0" fo:text-align="center" style:vertical-align="baseline" fo:margin-bottom="0.0833in" fo:line-height="15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348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4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5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5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5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5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5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5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5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5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5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6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6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6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6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6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6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6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6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6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6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7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7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7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7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7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7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7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7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37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38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381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82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38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84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85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86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87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38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89" style:parent-style-name="Normalny" style:list-style-name="LFO12" style:family="paragraph">
      <style:paragraph-properties fo:widows="0" fo:orphans="0" style:contextual-spacing="true" fo:text-align="justify" style:vertical-align="baseline" fo:margin-bottom="0.0833in" fo:line-height="150%"/>
    </style:style>
    <style:style style:name="T39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91" style:parent-style-name="Normalny" style:list-style-name="LFO12" style:family="paragraph">
      <style:paragraph-properties fo:widows="0" fo:orphans="0" style:contextual-spacing="true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92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93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94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95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9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97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398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399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00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40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402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fo:color="#000000" fo:font-size="11pt" style:font-size-asian="11pt" style:font-size-complex="11pt"/>
    </style:style>
    <style:style style:name="P403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40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0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0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0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0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0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1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1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1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1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1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3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3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3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33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34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4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3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3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4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4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4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4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4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5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5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5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5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5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5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56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45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5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5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6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6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6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6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6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6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6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6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6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6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7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7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7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7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7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7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7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7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7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7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8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8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8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8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8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8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86" style:parent-style-name="Normalny" style:family="paragraph">
      <style:paragraph-properties fo:widows="0" fo:orphans="0" fo:text-align="justify" style:vertical-align="baseline" fo:margin-bottom="0.0833in" fo:line-height="15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87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48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8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9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9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9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9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9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9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9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9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9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9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0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0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0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0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04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0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06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0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0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0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1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1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12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1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1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1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1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1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1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1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2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521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2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2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2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2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2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2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2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2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3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3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53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33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3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3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3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3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3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3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4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4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4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4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4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4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4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47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4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4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5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5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5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5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5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5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5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55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55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59" style:parent-style-name="Normalny" style:family="paragraph">
      <style:paragraph-properties fo:widows="0" fo:orphans="0" fo:text-align="justify" style:vertical-align="baseline" fo:margin-bottom="0.0833in" fo:line-height="150%"/>
    </style:style>
    <style:style style:name="T56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56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6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63" style:parent-style-name="Normalny" style:family="paragraph">
      <style:paragraph-properties fo:text-align="end" fo:margin-bottom="0in" fo:line-height="100%"/>
      <style:text-properties style:font-name="Times New Roman" fo:color="#000000" fo:font-size="11pt" style:font-size-asian="11pt" style:font-size-complex="11pt"/>
    </style:style>
    <style:style style:name="P564" style:parent-style-name="Normalny" style:family="paragraph">
      <style:paragraph-properties fo:text-align="end" fo:line-height="100%"/>
      <style:text-properties style:font-name="Times New Roman" fo:color="#000000" fo:font-size="11pt" style:font-size-asian="11pt" style:font-size-complex="11pt"/>
    </style:style>
    <style:style style:name="P56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66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567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56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6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7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8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597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59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9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627" style:family="table-column">
      <style:table-column-properties style:column-width="3.0583in" style:use-optimal-column-width="false"/>
    </style:style>
    <style:style style:name="TableColumn628" style:family="table-column">
      <style:table-column-properties style:column-width="3.1569in" style:use-optimal-column-width="false"/>
    </style:style>
    <style:style style:name="Table626" style:family="table">
      <style:table-properties style:width="6.2152in" fo:margin-left="-0.1173in" table:align="left"/>
    </style:style>
    <style:style style:name="TableRow629" style:family="table-row">
      <style:table-row-properties style:min-row-height="0.0506in" style:use-optimal-row-height="false"/>
    </style:style>
    <style:style style:name="TableCell630" style:family="table-cell">
      <style:table-cell-properties fo:border-top="0.0034in solid #000000" fo:border-left="0.0034in solid #000000" fo:border-bottom="0.0034in solid #000000" fo:border-right="none" fo:background-color="#C0C0C0" style:writing-mode="lr-tb" fo:padding-top="0.075in" fo:padding-left="0.075in" fo:padding-bottom="0.075in" fo:padding-right="0.075in"/>
    </style:style>
    <style:style style:name="P631" style:parent-style-name="Normalny" style:family="paragraph">
      <style:paragraph-properties fo:widows="0" fo:orphans="0" style:snap-to-layout-grid="false" fo:text-align="center" style:vertical-align="baseline" fo:margin-bottom="0.0833in" fo:line-height="100%"/>
    </style:style>
    <style:style style:name="T63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3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634" style:family="table-cell">
      <style:table-cell-properties fo:border="0.0034in solid #000000" fo:background-color="#C0C0C0" style:writing-mode="lr-tb" fo:padding-top="0.075in" fo:padding-left="0.075in" fo:padding-bottom="0.075in" fo:padding-right="0.075in"/>
    </style:style>
    <style:style style:name="P635" style:parent-style-name="Normalny" style:family="paragraph">
      <style:paragraph-properties fo:widows="0" fo:orphans="0" style:snap-to-layout-grid="false" fo:text-align="center" style:vertical-align="baseline" fo:margin-bottom="0.0833in" fo:line-height="100%"/>
    </style:style>
    <style:style style:name="T63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3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641" style:family="table-row">
      <style:table-row-properties style:min-row-height="0.0506in" style:use-optimal-row-height="false"/>
    </style:style>
    <style:style style:name="TableCell642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643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644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645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646" style:family="table-row">
      <style:table-row-properties style:min-row-height="0.0506in" style:use-optimal-row-height="false"/>
    </style:style>
    <style:style style:name="TableCell647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648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649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650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651" style:family="table-row">
      <style:table-row-properties style:min-row-height="0.0506in" style:use-optimal-row-height="false"/>
    </style:style>
    <style:style style:name="TableCell652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653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654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655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656" style:family="table-row">
      <style:table-row-properties style:min-row-height="0.3923in" style:use-optimal-row-height="false"/>
    </style:style>
    <style:style style:name="TableCell657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658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659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660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61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62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66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6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6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6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6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6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69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0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1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2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3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4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5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6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7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79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0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1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2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3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4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5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6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7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689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P690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91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92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693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694" style:parent-style-name="Normalny" style:family="paragraph">
      <style:paragraph-properties fo:widows="0" fo:orphans="0" fo:text-align="justify" style:vertical-align="baseline" fo:margin-bottom="0.0833in"/>
    </style:style>
    <style:style style:name="T69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69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69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69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7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701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702" style:parent-style-name="Normalny" style:family="paragraph">
      <style:paragraph-properties fo:widows="0" fo:orphans="0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703" style:parent-style-name="Normalny" style:family="paragraph">
      <style:paragraph-properties fo:widows="0" fo:orphans="0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704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705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06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07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08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09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10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olumn712" style:family="table-column">
      <style:table-column-properties style:column-width="0.3916in" style:use-optimal-column-width="false"/>
    </style:style>
    <style:style style:name="TableColumn713" style:family="table-column">
      <style:table-column-properties style:column-width="2.3625in" style:use-optimal-column-width="false"/>
    </style:style>
    <style:style style:name="TableColumn714" style:family="table-column">
      <style:table-column-properties style:column-width="2.3625in" style:use-optimal-column-width="false"/>
    </style:style>
    <style:style style:name="TableColumn715" style:family="table-column">
      <style:table-column-properties style:column-width="1.7527in" style:use-optimal-column-width="false"/>
    </style:style>
    <style:style style:name="Table711" style:family="table">
      <style:table-properties style:width="6.8694in" fo:margin-left="0in" table:align="left"/>
    </style:style>
    <style:style style:name="TableRow716" style:family="table-row">
      <style:table-row-properties style:use-optimal-row-height="false"/>
    </style:style>
    <style:style style:name="TableCell71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18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71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0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72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2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723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724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725" style:family="table-row">
      <style:table-row-properties style:row-height="0.3937in" style:use-optimal-row-height="false" fo:keep-together="always"/>
    </style:style>
    <style:style style:name="TableCell72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3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3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3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3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35" style:family="table-row">
      <style:table-row-properties style:row-height="0.3937in" style:use-optimal-row-height="false" fo:keep-together="always"/>
    </style:style>
    <style:style style:name="TableCell7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4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4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4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4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4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45" style:family="table-row">
      <style:table-row-properties style:row-height="0.3937in" style:use-optimal-row-height="false" fo:keep-together="always"/>
    </style:style>
    <style:style style:name="TableCell7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4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4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4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5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5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5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5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55" style:family="table-row">
      <style:table-row-properties style:row-height="0.3937in" style:use-optimal-row-height="false" fo:keep-together="always"/>
    </style:style>
    <style:style style:name="TableCell7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5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6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6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6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6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6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65" style:family="table-row">
      <style:table-row-properties style:row-height="0.3937in" style:use-optimal-row-height="false" fo:keep-together="always"/>
    </style:style>
    <style:style style:name="TableCell7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6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6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7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7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7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7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75" style:family="table-row">
      <style:table-row-properties style:row-height="0.3937in" style:use-optimal-row-height="false" fo:keep-together="always"/>
    </style:style>
    <style:style style:name="TableCell77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77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7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7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8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8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8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8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85" style:family="table-row">
      <style:table-row-properties style:row-height="0.3937in" style:use-optimal-row-height="false" fo:keep-together="always"/>
    </style:style>
    <style:style style:name="TableCell7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8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8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8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79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9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9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9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9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95" style:family="table-row">
      <style:table-row-properties style:row-height="0.3937in" style:use-optimal-row-height="false" fo:keep-together="always"/>
    </style:style>
    <style:style style:name="TableCell79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9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9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9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80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0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0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0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0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805" style:family="table-row">
      <style:table-row-properties style:row-height="0.3937in" style:use-optimal-row-height="false" fo:keep-together="always"/>
    </style:style>
    <style:style style:name="TableCell80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0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0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0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81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1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1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815" style:family="table-row">
      <style:table-row-properties style:row-height="0.3937in" style:use-optimal-row-height="false" fo:keep-together="always"/>
    </style:style>
    <style:style style:name="TableCell81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1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9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82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2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2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2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24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825" style:family="table-row">
      <style:table-row-properties style:row-height="0.3937in" style:use-optimal-row-height="false" fo:keep-together="always"/>
    </style:style>
    <style:style style:name="TableCell82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2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2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83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3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3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3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34" style:family="table-row">
      <style:table-row-properties style:row-height="0.3937in" style:use-optimal-row-height="false" fo:keep-together="always"/>
    </style:style>
    <style:style style:name="TableCell83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3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3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3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83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4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4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43" style:family="table-row">
      <style:table-row-properties style:row-height="0.3937in" style:use-optimal-row-height="false" fo:keep-together="always"/>
    </style:style>
    <style:style style:name="TableCell8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4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4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4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4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5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5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52" style:family="table-row">
      <style:table-row-properties style:row-height="0.3937in" style:use-optimal-row-height="false" fo:keep-together="always"/>
    </style:style>
    <style:style style:name="TableCell8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5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5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5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5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5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6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61" style:family="table-row">
      <style:table-row-properties style:row-height="0.3937in" style:use-optimal-row-height="false" fo:keep-together="always"/>
    </style:style>
    <style:style style:name="TableCell86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6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6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6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6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6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70" style:family="table-row">
      <style:table-row-properties style:row-height="0.3937in" style:use-optimal-row-height="false" fo:keep-together="always"/>
    </style:style>
    <style:style style:name="TableCell8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7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7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7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7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7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7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7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79" style:family="table-row">
      <style:table-row-properties style:row-height="0.3937in" style:use-optimal-row-height="false" fo:keep-together="always"/>
    </style:style>
    <style:style style:name="TableCell88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8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8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8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8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8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8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8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88" style:family="table-row">
      <style:table-row-properties style:row-height="0.3937in" style:use-optimal-row-height="false" fo:keep-together="always"/>
    </style:style>
    <style:style style:name="TableCell88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9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9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89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9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897" style:family="table-row">
      <style:table-row-properties style:row-height="0.3937in" style:use-optimal-row-height="false" fo:keep-together="always"/>
    </style:style>
    <style:style style:name="TableCell89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0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0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0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0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0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0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906" style:family="table-row">
      <style:table-row-properties style:row-height="0.3937in" style:use-optimal-row-height="false" fo:keep-together="always"/>
    </style:style>
    <style:style style:name="TableCell90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0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0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1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1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91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1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P91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P916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17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18" style:parent-style-name="Normalny" style:family="paragraph">
      <style:paragraph-properties fo:line-height="100%"/>
    </style:style>
    <style:style style:name="T919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92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921" style:parent-style-name="Normalny" style:family="paragraph">
      <style:paragraph-properties fo:line-height="100%"/>
    </style:style>
    <style:style style:name="T92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923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24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25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26" style:parent-style-name="Normalny" style:family="paragraph">
      <style:paragraph-properties fo:text-align="end" fo:line-height="100%"/>
      <style:text-properties style:font-name="Times New Roman" fo:color="#000000" fo:font-size="11pt" style:font-size-asian="11pt" style:font-size-complex="11pt"/>
    </style:style>
    <style:style style:name="P927" style:parent-style-name="Normalny" style:family="paragraph">
      <style:paragraph-properties fo:line-height="100%"/>
    </style:style>
    <style:style style:name="T928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92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3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3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3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3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34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3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36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37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38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3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2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3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4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6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7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8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4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2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3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4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5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6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7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8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5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2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3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4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6" style:parent-style-name="Normalny" style:family="paragraph">
      <style:paragraph-properties fo:widows="0" fo:orphans="0" text:number-lines="false" fo:text-align="justify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7" style:parent-style-name="Normalny" style:family="paragraph">
      <style:paragraph-properties fo:widows="0" fo:orphans="0" text:number-lines="false" fo:text-align="justify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68" style:parent-style-name="Normalny" style:family="paragraph">
      <style:paragraph-properties fo:keep-with-next="always" fo:widows="0" fo:orphans="0" fo:text-align="center" style:vertical-align="baseline" fo:margin-top="0.1666in" fo:margin-bottom="0.0833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969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97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97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72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97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97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97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97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97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78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79" style:parent-style-name="Normalny" style:list-style-name="LFO13" style:family="paragraph">
      <style:paragraph-properties fo:widows="0" fo:orphans="0" fo:text-align="justify" style:vertical-align="baseline" fo:margin-bottom="0in" fo:line-height="100%"/>
    </style:style>
    <style:style style:name="T98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98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98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98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984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85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86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87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88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89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0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1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2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3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4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5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6" style:parent-style-name="Normalny" style:list-style-name="LFO13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9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9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00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00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00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003" style:parent-style-name="Normalny" style:family="paragraph">
      <style:paragraph-properties fo:text-align="end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04" style:parent-style-name="Normalny" style:family="paragraph">
      <style:paragraph-properties fo:text-align="end" style:vertical-align="baseline" fo:margin-bottom="0in" fo:line-height="100%"/>
    </style:style>
    <style:style style:name="T100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0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007" style:parent-style-name="Normalny" style:family="paragraph">
      <style:paragraph-properties fo:text-align="end" style:vertical-align="baseline" fo:margin-bottom="0in" fo:line-height="100%"/>
    </style:style>
    <style:style style:name="T100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0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1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1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1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1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1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15" style:parent-style-name="Domyślnaczcionkaakapitu" style:family="text">
      <style:text-properties style:font-name="Times New Roman" fo:color="#000000"/>
    </style:style>
    <style:style style:name="T101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017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18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19" style:parent-style-name="Normalny" style:family="paragraph">
      <style:paragraph-properties fo:text-align="center" style:vertical-align="baseline" fo:margin-bottom="0in" fo:line-height="100%"/>
    </style:style>
    <style:style style:name="T102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25" style:parent-style-name="Normalny" style:family="paragraph">
      <style:paragraph-properties style:vertical-align="baseline" fo:margin-bottom="0in" fo:line-height="100%"/>
    </style:style>
    <style:style style:name="T102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68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069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070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07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72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07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7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80" style:parent-style-name="Domyślnaczcionkaakapitu" style:family="text">
      <style:text-properties style:font-name="Times New Roman" style:font-name-asian="Arial" fo:color="#000000" fo:font-size="11pt" style:font-size-asian="11pt" style:font-size-complex="11pt" style:language-asian="zh" style:country-asian="CN" style:language-complex="hi" style:country-complex="IN"/>
    </style:style>
    <style:style style:name="T108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8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8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8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8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8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8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8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8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9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9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9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9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9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9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096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09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0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09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0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0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0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0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0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0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0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0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0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1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1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1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1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1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16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11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1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1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2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2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22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12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2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25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12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127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284in"/>
        </style:tab-stops>
      </style:paragraph-properties>
    </style:style>
    <style:style style:name="T112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2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1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3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3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4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4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4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4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4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49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402in"/>
        </style:tab-stops>
      </style:paragraph-properties>
    </style:style>
    <style:style style:name="T115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5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5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5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155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402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156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402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157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402in"/>
        </style:tab-stops>
      </style:paragraph-properties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58" style:parent-style-name="Normalny" style:family="paragraph">
      <style:paragraph-properties fo:text-align="justify" style:vertical-align="baseline" fo:margin-bottom="0.0833in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59" style:parent-style-name="Normalny" style:family="paragraph">
      <style:paragraph-properties fo:text-align="justify" style:vertical-align="baseline" fo:margin-bottom="0.0833in"/>
    </style:style>
    <style:style style:name="T116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161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52in"/>
        </style:tab-stops>
      </style:paragraph-properties>
    </style:style>
    <style:style style:name="T116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6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7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18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189" style:parent-style-name="Normalny" style:family="paragraph">
      <style:paragraph-properties fo:text-align="justify" style:vertical-align="baseline" fo:margin-bottom="0.043in"/>
    </style:style>
    <style:style style:name="T119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9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9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9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9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9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9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1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19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0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0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0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04" style:parent-style-name="Normalny" style:family="paragraph">
      <style:paragraph-properties fo:text-align="justify" style:vertical-align="baseline" fo:margin-bottom="0.043in"/>
    </style:style>
    <style:style style:name="T120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0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0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0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0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1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1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1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1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1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1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1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1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1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1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2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2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2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2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2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2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2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2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2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2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3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3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3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3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3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3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37" style:parent-style-name="Normalny" style:family="paragraph">
      <style:paragraph-properties fo:text-align="justify" style:vertical-align="baseline" fo:margin-bottom="0.043in"/>
    </style:style>
    <style:style style:name="T123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240" style:parent-style-name="Normalny" style:family="paragraph">
      <style:paragraph-properties fo:text-align="justify" style:vertical-align="baseline" fo:margin-bottom="0.043in">
        <style:tab-stops>
          <style:tab-stop style:type="left" style:position="0.1173in"/>
        </style:tab-stops>
      </style:paragraph-properties>
    </style:style>
    <style:style style:name="T12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242" style:parent-style-name="Normalny" style:family="paragraph">
      <style:paragraph-properties fo:text-align="justify" style:vertical-align="baseline" fo:margin-bottom="0.043in">
        <style:tab-stops>
          <style:tab-stop style:type="left" style:position="0.1173in"/>
        </style:tab-stops>
      </style:paragraph-properties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43" style:parent-style-name="Normalny" style:family="paragraph">
      <style:paragraph-properties fo:text-align="justify" style:vertical-align="baseline" fo:margin-bottom="0.043in">
        <style:tab-stops>
          <style:tab-stop style:type="left" style:position="0.1173in"/>
        </style:tab-stops>
      </style:paragraph-properties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44" style:parent-style-name="Normalny" style:family="paragraph">
      <style:paragraph-properties fo:text-align="justify" style:vertical-align="baseline" fo:margin-bottom="0.043in">
        <style:tab-stops>
          <style:tab-stop style:type="left" style:position="0.1173in"/>
        </style:tab-stops>
      </style:paragraph-properties>
    </style:style>
    <style:style style:name="T124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46" style:parent-style-name="Normalny" style:family="paragraph">
      <style:paragraph-properties fo:text-align="justify" style:vertical-align="baseline" fo:margin-bottom="0.043in">
        <style:tab-stops>
          <style:tab-stop style:type="left" style:position="0.1173in"/>
        </style:tab-stops>
      </style:paragraph-properties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47" style:parent-style-name="Normalny" style:family="paragraph">
      <style:paragraph-properties style:vertical-align="baseline" fo:margin-bottom="0.0833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48" style:parent-style-name="Normalny" style:family="paragraph">
      <style:paragraph-properties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49" style:parent-style-name="Normalny" style:family="paragraph">
      <style:paragraph-properties style:vertical-align="baseline" fo:margin-bottom="0in" fo:line-height="100%"/>
    </style:style>
    <style:style style:name="T125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5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58" style:parent-style-name="Normalny" style:family="paragraph">
      <style:paragraph-properties style:vertical-align="baseline" fo:margin-bottom="0.0833in" fo:line-height="100%"/>
    </style:style>
    <style:style style:name="T125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6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6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1263" style:family="table-column">
      <style:table-column-properties style:column-width="3.125in" style:use-optimal-column-width="false"/>
    </style:style>
    <style:style style:name="TableColumn1264" style:family="table-column">
      <style:table-column-properties style:column-width="4.0993in" style:use-optimal-column-width="false"/>
    </style:style>
    <style:style style:name="Table1262" style:family="table">
      <style:table-properties style:width="7.2243in" fo:margin-left="0in" table:align="left"/>
    </style:style>
    <style:style style:name="TableRow1265" style:family="table-row">
      <style:table-row-properties style:row-height="3.4722in" style:use-optimal-row-height="false"/>
    </style:style>
    <style:style style:name="TableCell1266" style:family="table-cell">
      <style:table-cell-properties fo:border-top="0.0138in solid #000000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267" style:parent-style-name="Normalny" style:family="paragraph">
      <style:paragraph-properties text:number-lines="false" style:snap-to-layout-grid="false" fo:text-align="justify" style:vertical-align="baseline" fo:margin-bottom="0in" fo:line-height="100%"/>
    </style:style>
    <style:style style:name="T126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6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7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7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72" style:parent-style-name="Normalny" style:family="paragraph">
      <style:paragraph-properties text:number-lines="false" fo:text-align="justify" style:vertical-align="baseline" fo:margin-bottom="0in" fo:line-height="100%"/>
    </style:style>
    <style:style style:name="T127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7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7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7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7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7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79" style:parent-style-name="Normalny" style:family="paragraph">
      <style:paragraph-properties text:number-lines="false" fo:text-align="justify" style:vertical-align="baseline" fo:margin-bottom="0in" fo:line-height="100%"/>
    </style:style>
    <style:style style:name="T128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8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8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8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8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85" style:parent-style-name="Normalny" style:family="paragraph">
      <style:paragraph-properties text:number-lines="false" fo:text-align="justify" style:vertical-align="baseline" fo:margin-bottom="0in" fo:line-height="100%"/>
    </style:style>
    <style:style style:name="T128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28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8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/>
    </style:style>
    <style:style style:name="P128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/>
    </style:style>
    <style:style style:name="P1290" style:parent-style-name="Normalny" style:family="paragraph">
      <style:paragraph-properties text:number-lines="false" fo:text-align="justify" style:vertical-align="baseline" fo:margin-bottom="0in" fo:line-height="100%"/>
    </style:style>
    <style:style style:name="T129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9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293" style:parent-style-name="Normalny" style:family="paragraph">
      <style:paragraph-properties text:number-lines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94" style:parent-style-name="Normalny" style:family="paragraph">
      <style:paragraph-properties text:number-lines="false" style:vertical-align="baseline" fo:margin-bottom="0in" fo:line-height="100%"/>
    </style:style>
    <style:style style:name="T129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2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29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9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299" style:parent-style-name="Normalny" style:family="paragraph">
      <style:paragraph-properties text:number-lines="false" fo:text-align="justify" style:vertical-align="baseline" fo:margin-bottom="0in" fo:line-height="100%"/>
    </style:style>
    <style:style style:name="T130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0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0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303" style:parent-style-name="Normalny" style:family="paragraph">
      <style:paragraph-properties text:number-lines="false" fo:text-align="justify" style:vertical-align="baseline" fo:margin-bottom="0in" fo:line-height="100%"/>
    </style:style>
    <style:style style:name="T130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0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0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307" style:parent-style-name="Normalny" style:family="paragraph">
      <style:paragraph-properties text:number-lines="false" fo:text-align="justify" style:vertical-align="baseline" fo:margin-bottom="0in" fo:line-height="100%"/>
    </style:style>
    <style:style style:name="T130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0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310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311" style:parent-style-name="Normalny" style:family="paragraph">
      <style:paragraph-properties style:snap-to-layout-grid="false" fo:text-align="center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12" style:parent-style-name="Normalny" style:family="paragraph">
      <style:paragraph-properties style:snap-to-layout-grid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313" style:parent-style-name="Normalny" style:family="paragraph">
      <style:paragraph-properties fo:text-align="justify" style:vertical-align="baseline" fo:margin-bottom="0.0833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314" style:parent-style-name="Normalny" style:family="paragraph">
      <style:paragraph-properties fo:text-align="justify" style:vertical-align="baseline" fo:margin-bottom="0.0833in" style:line-height-at-least="0.1388in"/>
    </style:style>
    <style:style style:name="T131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1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1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18" style:parent-style-name="Normalny" style:family="paragraph">
      <style:paragraph-properties fo:text-align="justify" style:vertical-align="baseline" fo:margin-bottom="0.0833in" style:line-height-at-least="0.1388in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319" style:parent-style-name="Normalny" style:family="paragraph">
      <style:paragraph-properties fo:text-align="justify" style:vertical-align="baseline" fo:margin-bottom="0.0833in" fo:line-height="100%"/>
      <style:text-properties style:font-name="Times New Roman" style:font-name-asian="Arial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20" style:parent-style-name="Normalny" style:family="paragraph">
      <style:paragraph-properties fo:text-align="justify" style:vertical-align="baseline" fo:margin-bottom="0.0833in" fo:line-height="100%"/>
    </style:style>
    <style:style style:name="T1321" style:parent-style-name="Domyślnaczcionkaakapitu" style:family="text">
      <style:text-properties style:font-name="Times New Roman" style:font-name-asian="Arial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2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28" style:parent-style-name="Normalny" style:family="paragraph">
      <style:paragraph-properties fo:text-align="justify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29" style:parent-style-name="Normalny" style:family="paragraph">
      <style:paragraph-properties fo:text-align="justify" style:vertical-align="baseline" fo:margin-bottom="0.0833in" fo:line-height="100%"/>
    </style:style>
    <style:style style:name="T13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31" style:parent-style-name="Normalny" style:family="paragraph">
      <style:paragraph-properties fo:text-align="justify" style:vertical-align="baseline" fo:margin-bottom="0.0833in" fo:line-height="100%"/>
    </style:style>
    <style:style style:name="T133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3" style:parent-style-name="Domyślnaczcionkaakapitu" style:family="text">
      <style:text-properties style:font-name="Times New Roman" style:font-name-asian="Arial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36" style:parent-style-name="Normalny" style:family="paragraph">
      <style:paragraph-properties fo:text-align="justify" style:vertical-align="baseline" fo:margin-bottom="0.0833in" fo:line-height="100%"/>
    </style:style>
    <style:style style:name="T133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39" style:parent-style-name="Domyślnaczcionkaakapitu" style:family="text">
      <style:text-properties style:font-name="Times New Roman" style:font-name-asian="Arial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4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5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1369" style:family="table-column">
      <style:table-column-properties style:column-width="0.4583in" style:use-optimal-column-width="false"/>
    </style:style>
    <style:style style:name="TableColumn1370" style:family="table-column">
      <style:table-column-properties style:column-width="2.2083in" style:use-optimal-column-width="false"/>
    </style:style>
    <style:style style:name="TableColumn1371" style:family="table-column">
      <style:table-column-properties style:column-width="1.3625in" style:use-optimal-column-width="false"/>
    </style:style>
    <style:style style:name="TableColumn1372" style:family="table-column">
      <style:table-column-properties style:column-width="1.575in" style:use-optimal-column-width="false"/>
    </style:style>
    <style:style style:name="TableColumn1373" style:family="table-column">
      <style:table-column-properties style:column-width="1.6701in" style:use-optimal-column-width="false"/>
    </style:style>
    <style:style style:name="Table1368" style:family="table">
      <style:table-properties style:width="7.2743in" fo:margin-left="0in" table:align="left"/>
    </style:style>
    <style:style style:name="TableRow1374" style:family="table-row">
      <style:table-row-properties style:use-optimal-row-height="false"/>
    </style:style>
    <style:style style:name="TableCell1375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1376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77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378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1379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38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82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38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8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9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9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392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1393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39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9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396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1397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39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9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0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401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40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0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0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405" style:family="table-cell">
      <style:table-cell-properties fo:border="0.0138in solid #000000" fo:background-color="#C0C0C0" style:writing-mode="lr-tb" style:vertical-align="middle" fo:padding-top="0.0381in" fo:padding-left="0.0381in" fo:padding-bottom="0.0381in" fo:padding-right="0.0381in"/>
    </style:style>
    <style:style style:name="P1406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40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0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0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41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1419" style:family="table-row">
      <style:table-row-properties style:min-row-height="0.2652in" style:use-optimal-row-height="false"/>
    </style:style>
    <style:style style:name="TableCell142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P1421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422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3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4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5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6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7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8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29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30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31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32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ableRow1433" style:family="table-row">
      <style:table-row-properties style:min-row-height="0.5208in" style:use-optimal-row-height="false"/>
    </style:style>
    <style:style style:name="TableCell1434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35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36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37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38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39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40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41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42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444" style:family="table-column">
      <style:table-column-properties style:column-width="0.6687in"/>
    </style:style>
    <style:style style:name="Table1443" style:family="table">
      <style:table-properties style:width="0.6687in" fo:margin-left="0.0326in" table:align="left"/>
    </style:style>
    <style:style style:name="TableRow1445" style:family="table-row">
      <style:table-row-properties/>
    </style:style>
    <style:style style:name="TableCell1446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447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448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1449" style:family="table-row">
      <style:table-row-properties style:min-row-height="0.5236in" style:use-optimal-row-height="false"/>
    </style:style>
    <style:style style:name="TableCell1450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51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52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53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54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55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56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57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58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460" style:family="table-column">
      <style:table-column-properties style:column-width="0.6687in"/>
    </style:style>
    <style:style style:name="Table1459" style:family="table">
      <style:table-properties style:width="0.6687in" fo:margin-left="0.0326in" table:align="left"/>
    </style:style>
    <style:style style:name="TableRow1461" style:family="table-row">
      <style:table-row-properties/>
    </style:style>
    <style:style style:name="TableCell1462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463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464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1465" style:family="table-row">
      <style:table-row-properties style:min-row-height="0.4368in" style:use-optimal-row-height="false"/>
    </style:style>
    <style:style style:name="TableCell1466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67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68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69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70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71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72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73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74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476" style:family="table-column">
      <style:table-column-properties style:column-width="0.6687in"/>
    </style:style>
    <style:style style:name="Table1475" style:family="table">
      <style:table-properties style:width="0.6687in" fo:margin-left="0.0326in" table:align="left"/>
    </style:style>
    <style:style style:name="TableRow1477" style:family="table-row">
      <style:table-row-properties/>
    </style:style>
    <style:style style:name="TableCell1478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479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480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1481" style:family="table-row">
      <style:table-row-properties style:min-row-height="0.2756in" style:use-optimal-row-height="false"/>
    </style:style>
    <style:style style:name="TableCell14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P1483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1484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85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86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87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88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89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90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91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92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93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494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ableRow1495" style:family="table-row">
      <style:table-row-properties style:min-row-height="0.4881in" style:use-optimal-row-height="false"/>
    </style:style>
    <style:style style:name="TableCell1496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97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498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499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00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01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02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03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04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506" style:family="table-column">
      <style:table-column-properties style:column-width="0.6687in"/>
    </style:style>
    <style:style style:name="Table1505" style:family="table">
      <style:table-properties style:width="0.6687in" fo:margin-left="0.0326in" table:align="left"/>
    </style:style>
    <style:style style:name="TableRow1507" style:family="table-row">
      <style:table-row-properties style:min-row-height="0.1875in"/>
    </style:style>
    <style:style style:name="TableCell1508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509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10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1511" style:family="table-row">
      <style:table-row-properties style:min-row-height="0.3916in" style:use-optimal-row-height="false"/>
    </style:style>
    <style:style style:name="TableCell1512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13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14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15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16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17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18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19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20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522" style:family="table-column">
      <style:table-column-properties style:column-width="0.6687in"/>
    </style:style>
    <style:style style:name="Table1521" style:family="table">
      <style:table-properties style:width="0.6687in" fo:margin-left="0.0326in" table:align="left"/>
    </style:style>
    <style:style style:name="TableRow1523" style:family="table-row">
      <style:table-row-properties/>
    </style:style>
    <style:style style:name="TableCell1524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525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26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1527" style:family="table-row">
      <style:table-row-properties style:min-row-height="0.5819in" style:use-optimal-row-height="false"/>
    </style:style>
    <style:style style:name="TableCell1528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29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30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31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32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33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34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535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536" style:family="table-cell">
      <style:table-cell-properties fo:border-top="none" fo:border-left="0.0138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TableColumn1538" style:family="table-column">
      <style:table-column-properties style:column-width="0.6687in"/>
    </style:style>
    <style:style style:name="Table1537" style:family="table">
      <style:table-properties style:width="0.6687in" fo:margin-left="0.0326in" table:align="left"/>
    </style:style>
    <style:style style:name="TableRow1539" style:family="table-row">
      <style:table-row-properties/>
    </style:style>
    <style:style style:name="TableCell1540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1541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42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43" style:parent-style-name="Normalny" style:family="paragraph">
      <style:paragraph-properties text:number-lines="false" style:snap-to-layout-grid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44" style:parent-style-name="Normalny" style:family="paragraph">
      <style:paragraph-properties fo:text-align="justify" style:vertical-align="baseline" fo:margin-bottom="0.0833in" fo:line-height="100%">
        <style:tab-stops>
          <style:tab-stop style:type="left" style:position="0.152in"/>
        </style:tab-stops>
      </style:paragraph-properties>
    </style:style>
    <style:style style:name="T15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4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5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4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54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5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51" style:parent-style-name="Normalny" style:family="paragraph">
      <style:paragraph-properties fo:keep-with-next="always" fo:text-align="end" style:vertical-align="baseline" fo:margin-bottom="0in" fo:line-height="100%">
        <style:tab-stops>
          <style:tab-stop style:type="left" style:position="0.152in"/>
        </style:tab-stops>
      </style:paragraph-properties>
    </style:style>
    <style:style style:name="T155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53" style:parent-style-name="Normalny" style:family="paragraph">
      <style:paragraph-properties fo:text-align="end" style:vertical-align="baseline" fo:margin-bottom="0.0833in" fo:line-height="100%">
        <style:tab-stops>
          <style:tab-stop style:type="left" style:position="0.152in"/>
        </style:tab-stops>
      </style:paragraph-properties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54" style:parent-style-name="Normalny" style:family="paragraph">
      <style:paragraph-properties fo:text-align="center" style:vertical-align="baseline" fo:margin-bottom="0.0833in" fo:line-height="100%">
        <style:tab-stops>
          <style:tab-stop style:type="left" style:position="0.152in"/>
        </style:tab-stops>
      </style:paragraph-properties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55" style:parent-style-name="Normalny" style:family="paragraph">
      <style:paragraph-properties fo:text-align="center" style:vertical-align="baseline" fo:margin-bottom="0.0833in" fo:line-height="100%">
        <style:tab-stops>
          <style:tab-stop style:type="left" style:position="0.152in"/>
        </style:tab-stops>
      </style:paragraph-properties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56" style:parent-style-name="Normalny" style:family="paragraph">
      <style:paragraph-properties fo:keep-with-next="always" fo:text-align="center" style:vertical-align="baseline" fo:margin-bottom="0.0833in" fo:line-height="100%">
        <style:tab-stops>
          <style:tab-stop style:type="left" style:position="0.152in"/>
        </style:tab-stops>
      </style:paragraph-properties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557" style:parent-style-name="Normalny" style:family="paragraph">
      <style:paragraph-properties fo:keep-with-next="always" fo:text-align="center" style:vertical-align="baseline" fo:margin-bottom="0.0833in" fo:line-height="100%">
        <style:tab-stops>
          <style:tab-stop style:type="left" style:position="0.152in"/>
        </style:tab-stops>
      </style:paragraph-properties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558" style:parent-style-name="Normalny" style:family="paragraph">
      <style:paragraph-properties fo:text-align="justify" style:vertical-align="baseline" fo:margin-bottom="0.0833in" fo:line-height="100%"/>
    </style:style>
    <style:style style:name="T155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56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61" style:parent-style-name="Normalny" style:family="paragraph">
      <style:paragraph-properties fo:text-align="justify" style:vertical-align="baseline" fo:margin-bottom="0.0833in" fo:line-height="100%"/>
    </style:style>
    <style:style style:name="T156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56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56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156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56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67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68" style:parent-style-name="Normalny" style:list-style-name="LFO14" style:family="paragraph">
      <style:paragraph-properties fo:text-align="justify" style:vertical-align="baseline" fo:margin-bottom="0in" fo:line-height="100%"/>
    </style:style>
    <style:style style:name="T156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7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57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73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4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5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6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7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8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79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0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1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2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3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4" style:parent-style-name="Normalny" style:list-style-name="LFO14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5" style:parent-style-name="Normalny" style:list-style-name="LFO14" style:family="paragraph">
      <style:paragraph-properties fo:text-align="justify" style:vertical-align="baseline" fo:margin-bottom="0.0833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6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7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588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89" style:parent-style-name="Normalny" style:family="paragraph">
      <style:paragraph-properties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59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59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59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593" style:parent-style-name="Normalny" style:family="paragraph">
      <style:paragraph-properties fo:widows="0" fo:orphans="0" fo:text-align="end" fo:margin-bottom="0in" fo:line-height="100%"/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P1594" style:parent-style-name="Normalny" style:family="paragraph">
      <style:paragraph-properties fo:widows="0" fo:orphans="0" fo:text-align="end" fo:margin-bottom="0in" fo:line-height="100%"/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P1595" style:parent-style-name="Normalny" style:family="paragraph">
      <style:paragraph-properties fo:widows="0" fo:orphans="0" fo:text-align="end" fo:margin-bottom="0in" fo:line-height="100%"/>
    </style:style>
    <style:style style:name="T15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59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5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59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600" style:parent-style-name="Normalny" style:family="paragraph">
      <style:paragraph-properties fo:widows="0" fo:orphans="0" fo:text-align="center" fo:margin-bottom="0in" fo:line-height="100%" fo:margin-left="2.95in" fo:text-indent="0.4916in">
        <style:tab-stops/>
      </style:paragraph-properties>
    </style:style>
    <style:style style:name="T160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0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0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0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0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0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0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08" style:parent-style-name="Domyślnaczcionkaakapitu" style:family="text">
      <style:text-properties style:font-name="Times New Roman" fo:color="#000000"/>
    </style:style>
    <style:style style:name="T160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P1610" style:parent-style-name="Normalny" style:family="paragraph">
      <style:paragraph-properties fo:widows="0" fo:orphans="0" fo:text-align="end" fo:margin-bottom="0.0833in" fo:line-height="100%"/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611" style:parent-style-name="Normalny" style:family="paragraph">
      <style:paragraph-properties fo:widows="0" fo:orphans="0" fo:text-align="end" fo:margin-bottom="0.0833in" fo:line-height="100%"/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ableColumn1613" style:family="table-column">
      <style:table-column-properties style:column-width="3.1013in" style:use-optimal-column-width="false"/>
    </style:style>
    <style:style style:name="TableColumn1614" style:family="table-column">
      <style:table-column-properties style:column-width="3.6722in" style:use-optimal-column-width="false"/>
    </style:style>
    <style:style style:name="Table1612" style:family="table">
      <style:table-properties style:width="6.7736in" fo:margin-left="0.0381in" table:align="left"/>
    </style:style>
    <style:style style:name="TableRow1615" style:family="table-row">
      <style:table-row-properties style:min-row-height="0.5673in" style:use-optimal-row-height="false"/>
    </style:style>
    <style:style style:name="TableCell1616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617" style:parent-style-name="Normalny" style:family="paragraph">
      <style:paragraph-properties fo:widows="0" fo:orphans="0" text:number-lines="false" style:snap-to-layout-grid="false" fo:text-align="center" fo:margin-bottom="0in" fo:line-height="100%"/>
    </style:style>
    <style:style style:name="T1618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1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0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2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4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6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8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2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0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2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4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6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8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3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0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2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4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6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4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P1648" style:parent-style-name="Normalny" style:family="paragraph">
      <style:paragraph-properties fo:widows="0" fo:orphans="0" text:number-lines="false" style:snap-to-layout-grid="false" fo:text-align="center" fo:margin-bottom="0in" fo:line-height="100%"/>
    </style:style>
    <style:style style:name="T164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0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2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4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1656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 fo:font-size="11pt" style:font-size-asian="11pt" style:font-size-complex="11pt" style:language-asian="hi" style:country-asian="IN" style:language-complex="hi" style:country-complex="IN"/>
    </style:style>
    <style:style style:name="TableRow1657" style:family="table-row">
      <style:table-row-properties style:use-optimal-row-height="false"/>
    </style:style>
    <style:style style:name="TableCell165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59" style:parent-style-name="Normalny" style:family="paragraph">
      <style:paragraph-properties fo:widows="0" fo:orphans="0" text:number-lines="false" style:snap-to-layout-grid="false" fo:text-align="justify" fo:margin-bottom="0in" fo:line-height="100%"/>
    </style:style>
    <style:style style:name="T166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6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6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6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6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6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6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6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6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6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7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7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7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7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7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7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Cell167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78" style:parent-style-name="Normalny" style:family="paragraph">
      <style:paragraph-properties fo:widows="0" fo:orphans="0" text:number-lines="false" style:snap-to-layout-grid="false" fo:text-align="justify" fo:margin-bottom="0.0833in" fo:line-height="100%"/>
    </style:style>
    <style:style style:name="T167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Row1680" style:family="table-row">
      <style:table-row-properties style:use-optimal-row-height="false"/>
    </style:style>
    <style:style style:name="TableCell168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82" style:parent-style-name="Normalny" style:family="paragraph">
      <style:paragraph-properties fo:widows="0" fo:orphans="0" style:snap-to-layout-grid="false" fo:text-align="justify" fo:margin-bottom="0.0833in" fo:line-height="100%"/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Cell16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84" style:parent-style-name="Normalny" style:family="paragraph">
      <style:paragraph-properties fo:widows="0" fo:orphans="0" text:number-lines="false" style:snap-to-layout-grid="false" fo:text-align="justify" fo:margin-bottom="0.0833in" fo:line-height="100%"/>
    </style:style>
    <style:style style:name="T168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Row1686" style:family="table-row">
      <style:table-row-properties style:use-optimal-row-height="false"/>
    </style:style>
    <style:style style:name="TableCell168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88" style:parent-style-name="Normalny" style:family="paragraph">
      <style:paragraph-properties fo:widows="0" fo:orphans="0" style:snap-to-layout-grid="false" fo:text-align="justify" fo:margin-bottom="0.0833in" fo:line-height="100%"/>
    </style:style>
    <style:style style:name="T168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Cell169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91" style:parent-style-name="Normalny" style:family="paragraph">
      <style:paragraph-properties fo:widows="0" fo:orphans="0" text:number-lines="false" style:snap-to-layout-grid="false" fo:text-align="justify" fo:margin-bottom="0.0833in" fo:line-height="100%"/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Row1692" style:family="table-row">
      <style:table-row-properties style:use-optimal-row-height="false"/>
    </style:style>
    <style:style style:name="TableCell169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94" style:parent-style-name="Normalny" style:family="paragraph">
      <style:paragraph-properties fo:widows="0" fo:orphans="0" style:snap-to-layout-grid="false" fo:text-align="justify" fo:margin-bottom="0.0833in" fo:line-height="100%"/>
    </style:style>
    <style:style style:name="T1695" style:parent-style-name="Domyślnaczcionkaakapitu" style:family="text">
      <style:text-properties style:font-name="Times New Roman" fo:color="#000000" fo:font-size="11pt" style:font-size-asian="11pt" style:font-size-complex="11pt" style:language-asian="hi" style:country-asian="IN" style:language-complex="hi" style:country-complex="IN"/>
    </style:style>
    <style:style style:name="T169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9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69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69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0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0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0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0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0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0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0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0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0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0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1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1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1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1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1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1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1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1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1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1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2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2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2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2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2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2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2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2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728" style:parent-style-name="Normalny" style:family="paragraph">
      <style:paragraph-properties fo:widows="0" fo:orphans="0" style:snap-to-layout-grid="false" fo:text-align="justify" fo:margin-bottom="0.0833in" fo:line-height="100%"/>
    </style:style>
    <style:style style:name="T172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ableCell173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731" style:parent-style-name="Normalny" style:family="paragraph">
      <style:paragraph-properties fo:widows="0" fo:orphans="0" text:number-lines="false" style:snap-to-layout-grid="false" fo:text-align="justify" fo:margin-bottom="0.0833in" fo:line-height="100%"/>
    </style:style>
    <style:style style:name="T1732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3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34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3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36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3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38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3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40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42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44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4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46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4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48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4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50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751" style:parent-style-name="Normalny" style:family="paragraph">
      <style:paragraph-properties fo:widows="0" fo:orphans="0" text:number-lines="false" style:snap-to-layout-grid="false" fo:text-align="justify" fo:margin-bottom="0.0833in" fo:line-height="100%"/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752" style:parent-style-name="Normalny" style:family="paragraph">
      <style:paragraph-properties fo:widows="0" fo:orphans="0" text:number-lines="false" style:snap-to-layout-grid="false" fo:text-align="justify" fo:margin-bottom="0.0833in" fo:line-height="100%"/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P1753" style:parent-style-name="Normalny" style:family="paragraph">
      <style:paragraph-properties fo:widows="0" fo:orphans="0" text:number-lines="false" style:snap-to-layout-grid="false" fo:text-align="justify" fo:margin-bottom="0.0833in" fo:line-height="100%"/>
    </style:style>
    <style:style style:name="T1754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ableRow1755" style:family="table-row">
      <style:table-row-properties style:use-optimal-row-height="false"/>
    </style:style>
    <style:style style:name="TableCell17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57" style:parent-style-name="Normalny" style:family="paragraph">
      <style:paragraph-properties fo:widows="0" fo:orphans="0" style:snap-to-layout-grid="false" fo:text-align="justify" fo:margin-bottom="0.0833in" fo:line-height="100%"/>
    </style:style>
    <style:style style:name="T1758" style:parent-style-name="Domyślnaczcionkaakapitu" style:family="text">
      <style:text-properties style:font-name="Times New Roman" fo:color="#000000" fo:font-size="11pt" style:font-size-asian="11pt" style:font-size-complex="11pt" style:language-asian="hi" style:country-asian="IN" style:language-complex="hi" style:country-complex="IN"/>
    </style:style>
    <style:style style:name="T175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60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6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62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63" style:parent-style-name="Domyślnaczcionkaakapitu" style:family="text">
      <style:text-properties style:font-name="Times New Roman" fo:color="#000000" fo:font-size="11pt" style:font-size-asian="11pt" style:font-size-complex="11pt" style:language-asian="hi" style:country-asian="IN" style:language-complex="hi" style:country-complex="IN"/>
    </style:style>
    <style:style style:name="T176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6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6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6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6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6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7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7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7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7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7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7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77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7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79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8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81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82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83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8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1785" style:parent-style-name="Domyślnaczcionkaakapitu" style:family="text">
      <style:text-properties style:font-name="Times New Roman" style:font-name-asian="Lucida Sans Unicode" fo:color="#000000" fo:font-size="11pt" style:font-size-asian="11pt" style:font-size-complex="11pt" style:language-asian="hi" style:country-asian="IN" style:language-complex="hi" style:country-complex="IN"/>
    </style:style>
    <style:style style:name="T178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TableCell178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788" style:parent-style-name="Normalny" style:family="paragraph">
      <style:paragraph-properties fo:widows="0" fo:orphans="0" text:number-lines="false" style:snap-to-layout-grid="false" fo:text-align="justify" fo:margin-bottom="0.0833in" fo:line-height="100%"/>
    </style:style>
    <style:style style:name="T178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hi" style:country-asian="IN" style:language-complex="hi" style:country-complex="IN"/>
    </style:style>
    <style:style style:name="P179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99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800" style:parent-style-name="Normalny" style:family="paragraph">
      <style:paragraph-properties fo:text-align="end" style:vertical-align="baseline" fo:margin-bottom="0in" fo:line-height="100%"/>
    </style:style>
    <style:style style:name="T180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802" style:parent-style-name="Normalny" style:family="paragraph">
      <style:paragraph-properties text:number-lines="false" fo:text-align="end" style:vertical-align="baseline" fo:margin-bottom="0in" fo:line-height="100%">
        <style:tab-stops>
          <style:tab-stop style:type="center" style:position="3.3458in"/>
          <style:tab-stop style:type="right" style:position="6.6923in"/>
        </style:tab-stops>
      </style:paragraph-properties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803" style:parent-style-name="Normalny" style:family="paragraph">
      <style:paragraph-properties fo:text-align="center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804" style:parent-style-name="Normalny" style:family="paragraph">
      <style:paragraph-properties fo:text-align="center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805" style:parent-style-name="Normalny" style:family="paragraph">
      <style:paragraph-properties fo:text-align="center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806" style:parent-style-name="Normalny" style:family="paragraph">
      <style:paragraph-properties fo:text-align="center" style:vertical-align="baseline" fo:margin-bottom="0.0833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1808" style:family="table-column">
      <style:table-column-properties style:column-width="0.3916in" style:use-optimal-column-width="false"/>
    </style:style>
    <style:style style:name="TableColumn1809" style:family="table-column">
      <style:table-column-properties style:column-width="5.2173in" style:use-optimal-column-width="false"/>
    </style:style>
    <style:style style:name="TableColumn1810" style:family="table-column">
      <style:table-column-properties style:column-width="0.6888in" style:use-optimal-column-width="false"/>
    </style:style>
    <style:style style:name="TableColumn1811" style:family="table-column">
      <style:table-column-properties style:column-width="0.5923in" style:use-optimal-column-width="false"/>
    </style:style>
    <style:style style:name="Table1807" style:family="table">
      <style:table-properties style:width="6.8902in" fo:margin-left="0in" table:align="left"/>
    </style:style>
    <style:style style:name="TableRow1812" style:family="table-row">
      <style:table-row-properties style:use-optimal-row-height="false"/>
    </style:style>
    <style:style style:name="TableCell181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14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1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16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817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818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819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1820" style:family="table-row">
      <style:table-row-properties style:use-optimal-row-height="false"/>
    </style:style>
    <style:style style:name="P1821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822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82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24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8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826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1827" style:family="table-row">
      <style:table-row-properties style:min-row-height="0.3111in" style:use-optimal-row-height="false"/>
    </style:style>
    <style:style style:name="TableCell1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2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1" style:parent-style-name="Normalny" style:family="paragraph">
      <style:paragraph-properties fo:text-align="justify" style:vertical-align="baseline" fo:margin-bottom="0.0833in" fo:line-height="100%" fo:margin-right="0.1666in">
        <style:tab-stops>
          <style:tab-stop style:type="left" style:position="0.9895in"/>
        </style:tab-stops>
      </style:paragraph-properties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3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36" style:family="table-row">
      <style:table-row-properties style:use-optimal-row-height="false"/>
    </style:style>
    <style:style style:name="TableCell18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40" style:parent-style-name="Normalny" style:family="paragraph">
      <style:paragraph-properties fo:text-align="justify" style:vertical-align="baseline" fo:margin-bottom="0.0833in" fo:line-height="150%" fo:margin-right="0.1666in"/>
    </style:style>
    <style:style style:name="T1841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842" style:parent-style-name="Domyślnaczcionkaakapitu" style:family="text">
      <style:text-properties style:font-name="Times New Roman" style:font-name-asian="Times New Roman" fo:color="#000000" style:text-position="super 63.6%" fo:font-size="11pt" style:font-size-asian="11pt" style:font-size-complex="11pt" style:language-asian="zh" style:country-asian="CN" style:language-complex="hi" style:country-complex="IN"/>
    </style:style>
    <style:style style:name="T184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4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4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48" style:family="table-row">
      <style:table-row-properties style:use-optimal-row-height="false"/>
    </style:style>
    <style:style style:name="TableCell1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2" style:parent-style-name="Normalny" style:family="paragraph">
      <style:paragraph-properties fo:text-align="justify" style:vertical-align="baseline" fo:margin-bottom="0.0833in" fo:line-height="100%" fo:margin-right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5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57" style:family="table-row">
      <style:table-row-properties style:use-optimal-row-height="false"/>
    </style:style>
    <style:style style:name="TableCell1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1" style:parent-style-name="Normalny" style:family="paragraph">
      <style:paragraph-properties fo:text-align="justify" style:vertical-align="baseline" fo:margin-bottom="0.0833in" fo:line-height="100%" fo:margin-right="0.25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6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66" style:family="table-row">
      <style:table-row-properties style:use-optimal-row-height="false"/>
    </style:style>
    <style:style style:name="TableCell18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0" style:parent-style-name="Normalny" style:family="paragraph">
      <style:paragraph-properties fo:text-align="justify" style:vertical-align="baseline" fo:margin-bottom="0.0833in" fo:line-height="100%" fo:margin-right="0.2916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7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75" style:family="table-row">
      <style:table-row-properties style:use-optimal-row-height="false"/>
    </style:style>
    <style:style style:name="TableCell18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9" style:parent-style-name="Normalny" style:family="paragraph">
      <style:paragraph-properties text:number-lines="false" fo:text-align="justify" style:vertical-align="baseline" fo:margin-bottom="0.0833in" fo:line-height="100%" fo:margin-right="0.125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8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84" style:family="table-row">
      <style:table-row-properties style:use-optimal-row-height="false"/>
    </style:style>
    <style:style style:name="TableCell18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8" style:parent-style-name="Normalny" style:family="paragraph">
      <style:paragraph-properties fo:text-align="justify" style:vertical-align="baseline" fo:margin-bottom="0.0833in" fo:line-height="100%" fo:margin-right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889" style:parent-style-name="Normalny" style:family="paragraph">
      <style:paragraph-properties fo:text-align="justify" style:vertical-align="baseline" fo:margin-bottom="0.0833in" fo:line-height="100%" fo:margin-right="0.208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890" style:parent-style-name="Normalny" style:family="paragraph">
      <style:paragraph-properties fo:text-align="justify" style:vertical-align="baseline" fo:margin-bottom="0.0833in" fo:line-height="100%" fo:margin-right="0.208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8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9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89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894" style:family="table-row">
      <style:table-row-properties style:use-optimal-row-height="false"/>
    </style:style>
    <style:style style:name="P1895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896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8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9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89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0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02" style:family="table-row">
      <style:table-row-properties style:use-optimal-row-height="false"/>
    </style:style>
    <style:style style:name="P1903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1904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19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0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09" style:family="table-row">
      <style:table-row-properties style:use-optimal-row-height="false"/>
    </style:style>
    <style:style style:name="TableCell19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3" style:parent-style-name="Normalny" style:family="paragraph">
      <style:paragraph-properties fo:text-align="justify" style:vertical-align="baseline" fo:margin-bottom="0.0833in" fo:line-height="100%" fo:margin-right="0.0416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1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18" style:family="table-row">
      <style:table-row-properties style:use-optimal-row-height="false"/>
    </style:style>
    <style:style style:name="TableCell19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2" style:parent-style-name="Normalny" style:family="paragraph">
      <style:paragraph-properties fo:text-align="justify" style:vertical-align="baseline" fo:margin-bottom="0.0833in" fo:line-height="100%" fo:margin-right="0.125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2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27" style:family="table-row">
      <style:table-row-properties style:use-optimal-row-height="false"/>
    </style:style>
    <style:style style:name="TableCell19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1" style:parent-style-name="Normalny" style:family="paragraph">
      <style:paragraph-properties fo:text-align="justify" style:vertical-align="baseline" fo:margin-bottom="0.0833in" fo:line-height="100%" fo:margin-right="0.0416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3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36" style:family="table-row">
      <style:table-row-properties style:use-optimal-row-height="false"/>
    </style:style>
    <style:style style:name="TableCell19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19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Row1945" style:family="table-row">
      <style:table-row-properties style:use-optimal-row-height="false"/>
    </style:style>
    <style:style style:name="TableCell19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5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Row1954" style:family="table-row">
      <style:table-row-properties style:use-optimal-row-height="false"/>
    </style:style>
    <style:style style:name="TableCell1955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95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6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Row1963" style:family="table-row">
      <style:table-row-properties style:use-optimal-row-height="false"/>
    </style:style>
    <style:style style:name="TableCell1964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96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7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Row1972" style:family="table-row">
      <style:table-row-properties style:use-optimal-row-height="false"/>
    </style:style>
    <style:style style:name="TableCell1973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97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8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Row1981" style:family="table-row">
      <style:table-row-properties style:use-optimal-row-height="false"/>
    </style:style>
    <style:style style:name="TableCell1982" style:family="table-cell">
      <style:table-cell-properties fo:border-top="none" fo:border-left="0.0034in solid #000000" fo:border-bottom="0.0034in solid #000000" fo:border-right="none" style:writing-mode="lr-tb" style:vertical-align="bottom" fo:padding-top="0.0381in" fo:padding-left="0.0381in" fo:padding-bottom="0.0381in" fo:padding-right="0.0381in"/>
    </style:style>
    <style:style style:name="P198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19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8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0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199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9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000" style:parent-style-name="Normalny" style:family="paragraph">
      <style:paragraph-properties style:vertical-align="baseline" fo:margin-bottom="0in" fo:line-height="100%"/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P2001" style:parent-style-name="Normalny" style:family="paragraph">
      <style:paragraph-properties fo:text-align="end" style:vertical-align="baseline" fo:margin-bottom="0in" fo:line-height="100%"/>
    </style:style>
    <style:style style:name="T2002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T200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0pt" style:font-size-asian="10pt" style:font-size-complex="10pt" style:language-asian="zh" style:country-asian="CN" style:language-complex="hi" style:country-complex="IN"/>
    </style:style>
    <style:style style:name="T2004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T2005" style:parent-style-name="Domyślnaczcionkaakapitu" style:family="text">
      <style:text-properties style:font-name="Times New Roman" style:font-name-asian="NSimSun" fo:color="#000000" fo:font-size="10pt" style:font-size-asian="10pt" style:font-size-complex="10pt" style:language-asian="zh" style:country-asian="CN" style:language-complex="hi" style:country-complex="IN"/>
    </style:style>
    <style:style style:name="P2006" style:parent-style-name="Normalny" style:family="paragraph">
      <style:paragraph-properties fo:text-align="end" style:vertical-align="baseline" fo:margin-bottom="0in" fo:line-height="100%"/>
    </style:style>
    <style:style style:name="T2007" style:parent-style-name="Domyślnaczcionkaakapitu" style:family="text">
      <style:text-properties style:font-name="Times New Roman" style:font-name-asian="NSimSun" fo:color="#000000" fo:font-size="10pt" style:font-size-asian="10pt" style:font-size-complex="10pt" style:language-asian="zh" style:country-asian="CN" style:language-complex="hi" style:country-complex="IN"/>
    </style:style>
    <style:style style:name="T2008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T2009" style:parent-style-name="Domyślnaczcionkaakapitu" style:family="text">
      <style:text-properties style:font-name="Times New Roman" style:font-name-asian="NSimSun" fo:color="#000000" fo:font-size="10pt" style:font-size-asian="10pt" style:font-size-complex="10pt" style:language-asian="zh" style:country-asian="CN" style:language-complex="hi" style:country-complex="IN"/>
    </style:style>
    <style:style style:name="T2010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T2011" style:parent-style-name="Domyślnaczcionkaakapitu" style:family="text">
      <style:text-properties style:font-name="Times New Roman" style:font-name-asian="NSimSun" fo:color="#000000" fo:font-size="10pt" style:font-size-asian="10pt" style:font-size-complex="10pt" style:language-asian="zh" style:country-asian="CN" style:language-complex="hi" style:country-complex="IN"/>
    </style:style>
    <style:style style:name="T2012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T2013" style:parent-style-name="Domyślnaczcionkaakapitu" style:family="text">
      <style:text-properties style:font-name="Times New Roman" style:font-name-asian="NSimSun" fo:color="#000000" fo:font-size="10pt" style:font-size-asian="10pt" style:font-size-complex="10pt" style:language-asian="zh" style:country-asian="CN" style:language-complex="hi" style:country-complex="IN"/>
    </style:style>
    <style:style style:name="T2014" style:parent-style-name="Domyślnaczcionkaakapitu" style:family="text">
      <style:text-properties style:font-name="Times New Roman" style:font-name-asian="Times New Roman" fo:color="#000000" fo:font-size="10pt" style:font-size-asian="10pt" style:font-size-complex="10pt" style:language-asian="zh" style:country-asian="CN" style:language-complex="hi" style:country-complex="IN"/>
    </style:style>
    <style:style style:name="P2015" style:parent-style-name="Normalny" style:family="paragraph">
      <style:paragraph-properties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16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17" style:parent-style-name="Normalny" style:family="paragraph">
      <style:paragraph-properties fo:text-align="center" style:vertical-align="baseline" fo:margin-bottom="0in" fo:line-height="100%"/>
    </style:style>
    <style:style style:name="T201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1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2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31" style:parent-style-name="Normalny" style:family="paragraph">
      <style:paragraph-properties fo:text-align="center" style:vertical-align="baseline" fo:margin-bottom="0in" fo:line-height="100%"/>
    </style:style>
    <style:style style:name="T203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3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42" style:parent-style-name="Normalny" style:family="paragraph">
      <style:paragraph-properties fo:text-align="center" style:vertical-align="baseline" fo:margin-bottom="0in" fo:line-height="100%"/>
    </style:style>
    <style:style style:name="T204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4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5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63" style:parent-style-name="Normalny" style:family="paragraph">
      <style:paragraph-properties fo:text-align="center" style:vertical-align="baseline" fo:margin-bottom="0in" fo:line-height="100%"/>
    </style:style>
    <style:style style:name="T206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6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07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77" style:parent-style-name="Normalny" style:family="paragraph">
      <style:paragraph-properties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078" style:parent-style-name="Normalny" style:family="paragraph">
      <style:paragraph-properties fo:text-align="justify" style:vertical-align="baseline" fo:margin-bottom="0in" fo:line-height="100%"/>
    </style:style>
    <style:style style:name="T207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80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8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8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8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84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8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86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8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88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8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90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9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9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9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94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9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96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09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098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P2099" style:parent-style-name="Normalny" style:family="paragraph">
      <style:paragraph-properties fo:text-align="justify" style:vertical-align="baseline" fo:margin-bottom="0in" fo:line-height="100%"/>
    </style:style>
    <style:style style:name="T210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01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0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03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0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05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0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07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0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09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1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11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1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13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1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15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1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17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1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19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2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21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2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23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2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25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2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27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28" style:parent-style-name="Normalny" style:family="paragraph">
      <style:paragraph-properties fo:text-align="justify" style:vertical-align="baseline" fo:margin-bottom="0in" fo:line-height="100%"/>
    </style:style>
    <style:style style:name="T212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0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2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4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6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3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138" style:parent-style-name="Normalny" style:family="paragraph">
      <style:paragraph-properties fo:text-align="justify" style:vertical-align="baseline" fo:margin-bottom="0in" fo:line-height="100%"/>
    </style:style>
    <style:style style:name="T213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4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5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5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4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6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5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2158" style:parent-style-name="Normalny" style:family="paragraph">
      <style:paragraph-properties fo:text-align="justify" style:vertical-align="baseline" fo:margin-bottom="0in" fo:line-height="100%"/>
    </style:style>
    <style:style style:name="T2159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60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61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62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63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64" style:parent-style-name="Normalny" style:family="paragraph">
      <style:paragraph-properties fo:text-align="justify" style:vertical-align="baseline" fo:margin-bottom="0in" fo:line-height="100%"/>
    </style:style>
    <style:style style:name="T216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66" style:parent-style-name="Normalny" style:family="paragraph">
      <style:paragraph-properties fo:text-align="justify" style:vertical-align="baseline" fo:margin-bottom="0in" fo:line-height="100%"/>
    </style:style>
    <style:style style:name="T216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68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6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70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7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7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P2173" style:parent-style-name="Normalny" style:family="paragraph">
      <style:paragraph-properties fo:text-align="justify" style:vertical-align="baseline" fo:margin-bottom="0in" fo:line-height="100%"/>
    </style:style>
    <style:style style:name="T2174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75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76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77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178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179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180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181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82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183" style:parent-style-name="Akapitzlistą" style:list-style-name="LFO15" style:family="paragraph">
      <style:paragraph-properties fo:text-align="justify" style:vertical-align="baseline" fo:margin-bottom="0in" fo:line-height="100%"/>
    </style:style>
    <style:style style:name="T218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8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8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87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18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2190" style:family="table-column">
      <style:table-column-properties style:column-width="0.377in" style:use-optimal-column-width="false"/>
    </style:style>
    <style:style style:name="TableColumn2191" style:family="table-column">
      <style:table-column-properties style:column-width="5.5in" style:use-optimal-column-width="false"/>
    </style:style>
    <style:style style:name="TableColumn2192" style:family="table-column">
      <style:table-column-properties style:column-width="1.018in" style:use-optimal-column-width="false"/>
    </style:style>
    <style:style style:name="Table2189" style:family="table">
      <style:table-properties style:width="6.8951in" fo:margin-left="0in" table:align="left"/>
    </style:style>
    <style:style style:name="TableRow2193" style:family="table-row">
      <style:table-row-properties style:use-optimal-row-height="false"/>
    </style:style>
    <style:style style:name="TableCell2194" style:family="table-cell">
      <style:table-cell-properties fo:border-top="0.0034in solid #000000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195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196" style:family="table-cell">
      <style:table-cell-properties fo:border-top="0.0034in solid #000000" fo:border-left="0.0034in solid #000000" fo:border-bottom="0.0034in solid #000000" fo:border-right="none" fo:background-color="#EEEEEE" style:writing-mode="lr-tb" style:vertical-align="middle" fo:padding-top="0.0381in" fo:padding-left="0.0381in" fo:padding-bottom="0.0381in" fo:padding-right="0.0381in"/>
    </style:style>
    <style:style style:name="P2197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198" style:family="table-cell">
      <style:table-cell-properties fo:border="0.0034in solid #000000" fo:background-color="#EEEEEE" style:writing-mode="lr-tb" fo:padding-top="0.0381in" fo:padding-left="0.0381in" fo:padding-bottom="0.0381in" fo:padding-right="0.0381in"/>
    </style:style>
    <style:style style:name="P2199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2200" style:family="table-row">
      <style:table-row-properties style:min-row-height="0.3187in" style:use-optimal-row-height="false"/>
    </style:style>
    <style:style style:name="TableCell2201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02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0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04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0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07" style:family="table-row">
      <style:table-row-properties style:min-row-height="0.3187in" style:use-optimal-row-height="false"/>
    </style:style>
    <style:style style:name="TableCell2208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09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1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11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1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14" style:family="table-row">
      <style:table-row-properties style:min-row-height="0.3187in" style:use-optimal-row-height="false"/>
    </style:style>
    <style:style style:name="TableCell2215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16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1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18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2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21" style:family="table-row">
      <style:table-row-properties style:min-row-height="0.3187in" style:use-optimal-row-height="false"/>
    </style:style>
    <style:style style:name="TableCell2222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23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2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25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2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28" style:family="table-row">
      <style:table-row-properties style:min-row-height="0.3187in" style:use-optimal-row-height="false"/>
    </style:style>
    <style:style style:name="TableCell2229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30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3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32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3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35" style:family="table-row">
      <style:table-row-properties style:min-row-height="0.3187in" style:use-optimal-row-height="false"/>
    </style:style>
    <style:style style:name="TableCell2236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37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39" style:parent-style-name="Normalny" style:family="paragraph">
      <style:paragraph-properties fo:text-align="justify" style:vertical-align="baseline" fo:margin-bottom="0in" fo:line-height="100%">
        <style:tab-stops>
          <style:tab-stop style:type="left" style:position="0.0312in"/>
        </style:tab-stops>
      </style:paragraph-properties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42" style:family="table-row">
      <style:table-row-properties style:min-row-height="0.3187in" style:use-optimal-row-height="false"/>
    </style:style>
    <style:style style:name="TableCell2243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44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4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46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49" style:family="table-row">
      <style:table-row-properties style:min-row-height="0.3187in" style:use-optimal-row-height="false"/>
    </style:style>
    <style:style style:name="TableCell2250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51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5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53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5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56" style:family="table-row">
      <style:table-row-properties style:min-row-height="0.3187in" style:use-optimal-row-height="false"/>
    </style:style>
    <style:style style:name="TableCell2257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58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60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6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63" style:family="table-row">
      <style:table-row-properties style:min-row-height="0.3187in" style:use-optimal-row-height="false"/>
    </style:style>
    <style:style style:name="TableCell2264" style:family="table-cell">
      <style:table-cell-properties fo:border-top="none" fo:border-left="0.0034in solid #000000" fo:border-bottom="0.0034in solid #000000" fo:border-right="none" fo:background-color="#EEEEEE" style:writing-mode="lr-tb" fo:padding-top="0.0381in" fo:padding-left="0.0381in" fo:padding-bottom="0.0381in" fo:padding-right="0.0381in"/>
    </style:style>
    <style:style style:name="P2265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67" style:parent-style-name="Normalny" style:family="paragraph">
      <style:paragraph-properties fo:text-align="justify" style:vertical-align="baseline" fo:margin-bottom="0in" fo:line-height="15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6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70" style:family="table-row">
      <style:table-row-properties style:min-row-height="0.3187in" style:use-optimal-row-height="false"/>
    </style:style>
    <style:style style:name="TableCell2271" style:family="table-cell">
      <style:table-cell-properties fo:border-top="none" fo:border-left="0.0034in solid #000000" fo:border-bottom="0.0069in solid #000000" fo:border-right="none" fo:background-color="#EEEEEE" style:writing-mode="lr-tb" fo:padding-top="0.0381in" fo:padding-left="0.0381in" fo:padding-bottom="0.0381in" fo:padding-right="0.0381in"/>
    </style:style>
    <style:style style:name="P2272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73" style:family="table-cell">
      <style:table-cell-properties fo:border-top="none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74" style:parent-style-name="Normalny" style:family="paragraph">
      <style:paragraph-properties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75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27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77" style:family="table-row">
      <style:table-row-properties style:min-row-height="0.4368in" style:use-optimal-row-height="false"/>
    </style:style>
    <style:style style:name="TableCell2278" style:family="table-cell">
      <style:table-cell-properties fo:border="0.0069in solid #000000" fo:background-color="#EEEEEE" style:writing-mode="lr-tb" fo:padding-top="0.0381in" fo:padding-left="0.0381in" fo:padding-bottom="0.0381in" fo:padding-right="0.0381in"/>
    </style:style>
    <style:style style:name="P2279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8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281" style:parent-style-name="Normalny" style:family="paragraph">
      <style:paragraph-properties style:vertical-align="baseline" fo:margin-bottom="0in"/>
    </style:style>
    <style:style style:name="T228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8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Row2285" style:family="table-row">
      <style:table-row-properties style:min-row-height="0.4368in" style:use-optimal-row-height="false"/>
    </style:style>
    <style:style style:name="TableCell2286" style:family="table-cell">
      <style:table-cell-properties fo:border="0.0069in solid #000000" fo:background-color="#EEEEEE" style:writing-mode="lr-tb" fo:padding-top="0.0381in" fo:padding-left="0.0381in" fo:padding-bottom="0.0381in" fo:padding-right="0.0381in"/>
    </style:style>
    <style:style style:name="P2287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88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289" style:parent-style-name="Normalny" style:family="paragraph">
      <style:paragraph-properties style:vertical-align="baseline" fo:margin-bottom="0in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2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9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P2292" style:parent-style-name="Normalny" style:family="paragraph">
      <style:paragraph-properties fo:text-align="justify" style:vertical-align="baseline" fo:margin-bottom="0in" fo:line-height="100%"/>
    </style:style>
    <style:style style:name="T229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4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6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8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29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300" style:parent-style-name="Normalny" style:family="paragraph">
      <style:paragraph-properties fo:text-align="justify" style:vertical-align="baseline" fo:margin-bottom="0in" fo:line-height="100%"/>
    </style:style>
    <style:style style:name="T230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0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0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04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0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06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0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08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0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10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1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12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13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14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15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16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1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18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19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320" style:parent-style-name="Domyślnaczcionkaakapitu" style:family="text"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2321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olumn2323" style:family="table-column">
      <style:table-column-properties style:column-width="0.4583in" style:use-optimal-column-width="false"/>
    </style:style>
    <style:style style:name="TableColumn2324" style:family="table-column">
      <style:table-column-properties style:column-width="2.4215in" style:use-optimal-column-width="false"/>
    </style:style>
    <style:style style:name="TableColumn2325" style:family="table-column">
      <style:table-column-properties style:column-width="1.902in" style:use-optimal-column-width="false"/>
    </style:style>
    <style:style style:name="TableColumn2326" style:family="table-column">
      <style:table-column-properties style:column-width="1.1173in" style:use-optimal-column-width="false"/>
    </style:style>
    <style:style style:name="TableColumn2327" style:family="table-column">
      <style:table-column-properties style:column-width="1.0076in" style:use-optimal-column-width="false"/>
    </style:style>
    <style:style style:name="Table2322" style:family="table">
      <style:table-properties style:width="6.9069in" fo:margin-left="0in" table:align="left"/>
    </style:style>
    <style:style style:name="TableRow2328" style:family="table-row">
      <style:table-row-properties style:use-optimal-row-height="false"/>
    </style:style>
    <style:style style:name="TableCell2329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233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331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332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2333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3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3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336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3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3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3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346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2347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4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4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350" style:family="table-cell">
      <style:table-cell-properties fo:border-top="0.0138in solid #000000" fo:border-left="0.0138in solid #000000" fo:border-bottom="0.0138in solid #000000" fo:border-right="none" fo:background-color="#C0C0C0" style:writing-mode="lr-tb" style:vertical-align="middle" fo:padding-top="0.0381in" fo:padding-left="0.0381in" fo:padding-bottom="0.0381in" fo:padding-right="0.0381in"/>
    </style:style>
    <style:style style:name="P2351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5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5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5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355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5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5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358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359" style:family="table-cell">
      <style:table-cell-properties fo:border="0.0138in solid #000000" fo:background-color="#C0C0C0" style:writing-mode="lr-tb" style:vertical-align="middle" fo:padding-top="0.0381in" fo:padding-left="0.0381in" fo:padding-bottom="0.0381in" fo:padding-right="0.0381in"/>
    </style:style>
    <style:style style:name="P236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2361" style:family="table-row">
      <style:table-row-properties style:min-row-height="0.3236in" style:use-optimal-row-height="false"/>
    </style:style>
    <style:style style:name="TableCell236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P2363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364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65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66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67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68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69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70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71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72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73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374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P2375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ableRow2376" style:family="table-row">
      <style:table-row-properties style:row-height="0.5118in" style:use-optimal-row-height="false"/>
    </style:style>
    <style:style style:name="TableCell237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78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7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80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8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82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8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84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8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387" style:family="table-column">
      <style:table-column-properties style:column-width="0.625in"/>
    </style:style>
    <style:style style:name="Table2386" style:family="table">
      <style:table-properties style:width="0.625in" fo:margin-left="0.0604in" table:align="left"/>
    </style:style>
    <style:style style:name="TableRow2388" style:family="table-row">
      <style:table-row-properties/>
    </style:style>
    <style:style style:name="TableCell2389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39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391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392" style:family="table-row">
      <style:table-row-properties style:row-height="0.5118in" style:use-optimal-row-height="false"/>
    </style:style>
    <style:style style:name="TableCell239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94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9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96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9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398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39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00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03" style:family="table-column">
      <style:table-column-properties style:column-width="0.6131in"/>
    </style:style>
    <style:style style:name="Table2402" style:family="table">
      <style:table-properties style:width="0.6131in" fo:margin-left="0.0604in" table:align="left"/>
    </style:style>
    <style:style style:name="TableRow2404" style:family="table-row">
      <style:table-row-properties/>
    </style:style>
    <style:style style:name="TableCell2405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406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407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408" style:family="table-row">
      <style:table-row-properties style:row-height="0.5118in" style:use-optimal-row-height="false"/>
    </style:style>
    <style:style style:name="TableCell240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1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1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12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1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14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41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16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1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19" style:family="table-column">
      <style:table-column-properties style:column-width="0.6131in"/>
    </style:style>
    <style:style style:name="Table2418" style:family="table">
      <style:table-properties style:width="0.6131in" fo:margin-left="0.0604in" table:align="left"/>
    </style:style>
    <style:style style:name="TableRow2420" style:family="table-row">
      <style:table-row-properties/>
    </style:style>
    <style:style style:name="TableCell2421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422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423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424" style:family="table-row">
      <style:table-row-properties style:row-height="0.5118in" style:use-optimal-row-height="false"/>
    </style:style>
    <style:style style:name="TableCell242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26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2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28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42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30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43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32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35" style:family="table-column">
      <style:table-column-properties style:column-width="0.6131in"/>
    </style:style>
    <style:style style:name="Table2434" style:family="table">
      <style:table-properties style:width="0.6131in" fo:margin-left="0.0604in" table:align="left"/>
    </style:style>
    <style:style style:name="TableRow2436" style:family="table-row">
      <style:table-row-properties/>
    </style:style>
    <style:style style:name="TableCell2437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438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439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440" style:family="table-row">
      <style:table-row-properties style:row-height="0.5118in" style:use-optimal-row-height="false"/>
    </style:style>
    <style:style style:name="TableCell244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42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4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44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4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46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44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48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51" style:family="table-column">
      <style:table-column-properties style:column-width="0.6131in"/>
    </style:style>
    <style:style style:name="Table2450" style:family="table">
      <style:table-properties style:width="0.6131in" fo:margin-left="0.0604in" table:align="left"/>
    </style:style>
    <style:style style:name="TableRow2452" style:family="table-row">
      <style:table-row-properties/>
    </style:style>
    <style:style style:name="TableCell2453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454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455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456" style:family="table-row">
      <style:table-row-properties style:row-height="0.5118in" style:use-optimal-row-height="false"/>
    </style:style>
    <style:style style:name="TableCell245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58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5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60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46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62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6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64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6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67" style:family="table-column">
      <style:table-column-properties style:column-width="0.6131in"/>
    </style:style>
    <style:style style:name="Table2466" style:family="table">
      <style:table-properties style:width="0.6131in" fo:margin-left="0.0604in" table:align="left"/>
    </style:style>
    <style:style style:name="TableRow2468" style:family="table-row">
      <style:table-row-properties/>
    </style:style>
    <style:style style:name="TableCell2469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47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471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472" style:family="table-row">
      <style:table-row-properties style:row-height="0.5118in" style:use-optimal-row-height="false"/>
    </style:style>
    <style:style style:name="TableCell24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P2474" style:parent-style-name="Normalny" style:family="paragraph">
      <style:paragraph-properties text:number-lines="false" style:snap-to-layout-grid="false" fo:text-align="center" style:vertical-align="baseline" fo:margin-bottom="0in" fo:line-height="100%"/>
    </style:style>
    <style:style style:name="T2475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76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77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78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79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0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1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2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3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4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2485" style:parent-style-name="Domyślnaczcionkaakapitu" style:family="text"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P2486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ableRow2487" style:family="table-row">
      <style:table-row-properties style:row-height="0.5118in" style:use-optimal-row-height="false"/>
    </style:style>
    <style:style style:name="TableCell2488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89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90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91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92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93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94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495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49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498" style:family="table-column">
      <style:table-column-properties style:column-width="0.6131in"/>
    </style:style>
    <style:style style:name="Table2497" style:family="table">
      <style:table-properties style:width="0.6131in" fo:margin-left="0.0604in" table:align="left"/>
    </style:style>
    <style:style style:name="TableRow2499" style:family="table-row">
      <style:table-row-properties style:min-row-height="0.1875in"/>
    </style:style>
    <style:style style:name="TableCell2500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501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02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503" style:family="table-row">
      <style:table-row-properties style:row-height="0.5118in" style:use-optimal-row-height="false"/>
    </style:style>
    <style:style style:name="TableCell2504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05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06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07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508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09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510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11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51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514" style:family="table-column">
      <style:table-column-properties style:column-width="0.6131in"/>
    </style:style>
    <style:style style:name="Table2513" style:family="table">
      <style:table-properties style:width="0.6131in" fo:margin-left="0.0604in" table:align="left"/>
    </style:style>
    <style:style style:name="TableRow2515" style:family="table-row">
      <style:table-row-properties/>
    </style:style>
    <style:style style:name="TableCell2516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517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18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519" style:family="table-row">
      <style:table-row-properties style:row-height="0.5118in" style:use-optimal-row-height="false"/>
    </style:style>
    <style:style style:name="TableCell2520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21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22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23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24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2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26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2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28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531" style:family="table-column">
      <style:table-column-properties style:column-width="0.5951in"/>
    </style:style>
    <style:style style:name="Table2530" style:family="table">
      <style:table-properties style:width="0.5951in" fo:margin-left="0.0784in" table:align="left"/>
    </style:style>
    <style:style style:name="TableRow2532" style:family="table-row">
      <style:table-row-properties/>
    </style:style>
    <style:style style:name="TableCell2533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534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35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536" style:family="table-row">
      <style:table-row-properties style:row-height="0.5118in" style:use-optimal-row-height="false"/>
    </style:style>
    <style:style style:name="TableCell253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38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3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40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41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42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4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44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4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547" style:family="table-column">
      <style:table-column-properties style:column-width="0.5951in"/>
    </style:style>
    <style:style style:name="Table2546" style:family="table">
      <style:table-properties style:width="0.5951in" fo:margin-left="0.0784in" table:align="left"/>
    </style:style>
    <style:style style:name="TableRow2548" style:family="table-row">
      <style:table-row-properties/>
    </style:style>
    <style:style style:name="TableCell2549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550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51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552" style:family="table-row">
      <style:table-row-properties style:row-height="0.5118in" style:use-optimal-row-height="false"/>
    </style:style>
    <style:style style:name="TableCell2553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54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55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56" style:parent-style-name="Normalny" style:family="paragraph">
      <style:paragraph-properties text:number-lines="false" style:snap-to-layout-grid="false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557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58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Cambria" fo:color="#000000" fo:font-size="11pt" style:font-size-asian="11pt" style:font-size-complex="11pt" style:language-asian="zh" style:country-asian="CN" style:language-complex="hi" style:country-complex="IN"/>
    </style:style>
    <style:style style:name="TableCell2559" style:family="table-cell">
      <style:table-cell-properties fo:border-top="none" fo:border-left="0.0138in solid #000000" fo:border-bottom="0.0138in solid #000000" fo:border-right="none" style:writing-mode="lr-tb" style:vertical-align="middle" fo:padding-top="0.0381in" fo:padding-left="0.0381in" fo:padding-bottom="0.0381in" fo:padding-right="0.0381in"/>
    </style:style>
    <style:style style:name="P2560" style:parent-style-name="Normalny" style:family="paragraph">
      <style:paragraph-properties text:number-lines="false" style:snap-to-layout-grid="false" fo:text-align="end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5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381in" fo:padding-left="0.0381in" fo:padding-bottom="0.0381in" fo:padding-right="0.0381in"/>
    </style:style>
    <style:style style:name="TableColumn2563" style:family="table-column">
      <style:table-column-properties style:column-width="0.5951in"/>
    </style:style>
    <style:style style:name="Table2562" style:family="table">
      <style:table-properties style:width="0.5951in" fo:margin-left="0.0784in" table:align="left"/>
    </style:style>
    <style:style style:name="TableRow2564" style:family="table-row">
      <style:table-row-properties/>
    </style:style>
    <style:style style:name="TableCell2565" style:family="table-cell">
      <style:table-cell-properties fo:border="0.0138in solid #000000" style:writing-mode="lr-tb" fo:padding-top="0.0381in" fo:padding-left="0.0381in" fo:padding-bottom="0.0381in" fo:padding-right="0.0381in"/>
    </style:style>
    <style:style style:name="P2566" style:parent-style-name="Normalny" style:family="paragraph">
      <style:paragraph-properties text:number-lines="false" style:snap-to-layout-grid="false" fo:text-align="center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67" style:parent-style-name="Normalny" style:family="paragraph">
      <style:paragraph-properties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568" style:parent-style-name="Normalny" style:family="paragraph">
      <style:paragraph-properties fo:text-align="justify" style:vertical-align="baseline" fo:margin-bottom="0in" fo:line-height="100%"/>
    </style:style>
    <style:style style:name="T256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0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2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4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6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7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8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79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0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1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2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3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4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85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2586" style:parent-style-name="Normalny" style:family="paragraph">
      <style:paragraph-properties fo:text-align="justify" style:vertical-align="baseline" fo:margin-bottom="0.0784in" fo:line-height="100%">
        <style:tab-stops>
          <style:tab-stop style:type="left" style:position="0.052in"/>
        </style:tab-stops>
      </style:paragraph-properties>
    </style:style>
    <style:style style:name="T2587" style:parent-style-name="Domyślnaczcionkaakapitu" style:family="text"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258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2589" style:parent-style-name="Normalny" style:family="paragraph">
      <style:paragraph-properties fo:text-align="justify" style:vertical-align="baseline" fo:margin-bottom="0in" fo:line-height="100%"/>
    </style:style>
    <style:style style:name="T2590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1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2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3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4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5" style:parent-style-name="Domyślnaczcionkaakapitu" style:family="text">
      <style:text-properties style:font-name="Times New Roman" style:font-name-asian="Cambria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2596" style:parent-style-name="Domyślnaczcionkaakapitu" style:family="text"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2598" style:family="table-column">
      <style:table-column-properties style:column-width="0.1006in" style:use-optimal-column-width="false"/>
    </style:style>
    <style:style style:name="TableColumn2599" style:family="table-column">
      <style:table-column-properties style:column-width="0.4937in" style:use-optimal-column-width="false"/>
    </style:style>
    <style:style style:name="TableColumn2600" style:family="table-column">
      <style:table-column-properties style:column-width="2.7236in" style:use-optimal-column-width="false"/>
    </style:style>
    <style:style style:name="TableColumn2601" style:family="table-column">
      <style:table-column-properties style:column-width="1.95in" style:use-optimal-column-width="false"/>
    </style:style>
    <style:style style:name="TableColumn2602" style:family="table-column">
      <style:table-column-properties style:column-width="1.7277in" style:use-optimal-column-width="false"/>
    </style:style>
    <style:style style:name="Table2597" style:family="table">
      <style:table-properties style:width="6.9958in" fo:margin-left="-0.1006in" table:align="left"/>
    </style:style>
    <style:style style:name="TableRow2603" style:family="table-row">
      <style:table-row-properties style:min-row-height="0.3979in" style:use-optimal-row-height="false"/>
    </style:style>
    <style:style style:name="TableCell2604" style:family="table-cell">
      <style:table-cell-properties fo:border="none" style:writing-mode="lr-tb" fo:padding-top="0in" fo:padding-left="0.0069in" fo:padding-bottom="0in" fo:padding-right="0.0069in"/>
    </style:style>
    <style:style style:name="P260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60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0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60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09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61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11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2612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2613" style:parent-style-name="Normalny" style:family="paragraph">
      <style:paragraph-properties text:number-lines="false" fo:text-align="center" style:vertical-align="baseline" fo:margin-bottom="0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2614" style:family="table-row">
      <style:table-row-properties style:min-row-height="0.3979in" style:use-optimal-row-height="false"/>
    </style:style>
    <style:style style:name="TableCell2615" style:family="table-cell">
      <style:table-cell-properties fo:border="none" style:writing-mode="lr-tb" fo:padding-top="0in" fo:padding-left="0.0069in" fo:padding-bottom="0in" fo:padding-right="0.0069in"/>
    </style:style>
    <style:style style:name="P261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1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2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25" style:family="table-row">
      <style:table-row-properties style:min-row-height="0.3979in" style:use-optimal-row-height="false"/>
    </style:style>
    <style:style style:name="TableCell2626" style:family="table-cell">
      <style:table-cell-properties fo:border="none" style:writing-mode="lr-tb" fo:padding-top="0in" fo:padding-left="0.0069in" fo:padding-bottom="0in" fo:padding-right="0.0069in"/>
    </style:style>
    <style:style style:name="P262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3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3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3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36" style:family="table-row">
      <style:table-row-properties style:min-row-height="0.3979in" style:use-optimal-row-height="false"/>
    </style:style>
    <style:style style:name="TableCell2637" style:family="table-cell">
      <style:table-cell-properties fo:border="none" style:writing-mode="lr-tb" fo:padding-top="0in" fo:padding-left="0.0069in" fo:padding-bottom="0in" fo:padding-right="0.0069in"/>
    </style:style>
    <style:style style:name="P263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4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47" style:family="table-row">
      <style:table-row-properties style:min-row-height="0.3979in" style:use-optimal-row-height="false"/>
    </style:style>
    <style:style style:name="TableCell2648" style:family="table-cell">
      <style:table-cell-properties fo:border="none" style:writing-mode="lr-tb" fo:padding-top="0in" fo:padding-left="0.0069in" fo:padding-bottom="0in" fo:padding-right="0.0069in"/>
    </style:style>
    <style:style style:name="P264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5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58" style:family="table-row">
      <style:table-row-properties style:min-row-height="0.3979in" style:use-optimal-row-height="false"/>
    </style:style>
    <style:style style:name="TableCell2659" style:family="table-cell">
      <style:table-cell-properties fo:border="none" style:writing-mode="lr-tb" fo:padding-top="0in" fo:padding-left="0.0069in" fo:padding-bottom="0in" fo:padding-right="0.0069in"/>
    </style:style>
    <style:style style:name="P266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6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69" style:family="table-row">
      <style:table-row-properties style:min-row-height="0.3979in" style:use-optimal-row-height="false"/>
    </style:style>
    <style:style style:name="TableCell2670" style:family="table-cell">
      <style:table-cell-properties fo:border="none" style:writing-mode="lr-tb" fo:padding-top="0in" fo:padding-left="0.0069in" fo:padding-bottom="0in" fo:padding-right="0.0069in"/>
    </style:style>
    <style:style style:name="P267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7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80" style:family="table-row">
      <style:table-row-properties style:min-row-height="0.3979in" style:use-optimal-row-height="false"/>
    </style:style>
    <style:style style:name="TableCell2681" style:family="table-cell">
      <style:table-cell-properties fo:border="none" style:writing-mode="lr-tb" fo:padding-top="0in" fo:padding-left="0.0069in" fo:padding-bottom="0in" fo:padding-right="0.0069in"/>
    </style:style>
    <style:style style:name="P268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9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691" style:family="table-row">
      <style:table-row-properties style:min-row-height="0.3979in" style:use-optimal-row-height="false"/>
    </style:style>
    <style:style style:name="TableCell2692" style:family="table-cell">
      <style:table-cell-properties fo:border="none" style:writing-mode="lr-tb" fo:padding-top="0in" fo:padding-left="0.0069in" fo:padding-bottom="0in" fo:padding-right="0.0069in"/>
    </style:style>
    <style:style style:name="P269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0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02" style:family="table-row">
      <style:table-row-properties style:min-row-height="0.3979in" style:use-optimal-row-height="false"/>
    </style:style>
    <style:style style:name="TableCell2703" style:family="table-cell">
      <style:table-cell-properties fo:border="none" style:writing-mode="lr-tb" fo:padding-top="0in" fo:padding-left="0.0069in" fo:padding-bottom="0in" fo:padding-right="0.0069in"/>
    </style:style>
    <style:style style:name="P270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1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13" style:family="table-row">
      <style:table-row-properties style:min-row-height="0.3979in" style:use-optimal-row-height="false"/>
    </style:style>
    <style:style style:name="TableCell2714" style:family="table-cell">
      <style:table-cell-properties fo:border="none" style:writing-mode="lr-tb" fo:padding-top="0in" fo:padding-left="0.0069in" fo:padding-bottom="0in" fo:padding-right="0.0069in"/>
    </style:style>
    <style:style style:name="P271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1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1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2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24" style:family="table-row">
      <style:table-row-properties style:min-row-height="0.2798in" style:use-optimal-row-height="false"/>
    </style:style>
    <style:style style:name="TableCell2725" style:family="table-cell">
      <style:table-cell-properties fo:border="none" style:writing-mode="lr-tb" fo:padding-top="0in" fo:padding-left="0.0069in" fo:padding-bottom="0in" fo:padding-right="0.0069in"/>
    </style:style>
    <style:style style:name="P272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3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35" style:family="table-row">
      <style:table-row-properties style:min-row-height="0.3979in" style:use-optimal-row-height="false"/>
    </style:style>
    <style:style style:name="TableCell2736" style:family="table-cell">
      <style:table-cell-properties fo:border="none" style:writing-mode="lr-tb" fo:padding-top="0in" fo:padding-left="0.0069in" fo:padding-bottom="0in" fo:padding-right="0.0069in"/>
    </style:style>
    <style:style style:name="P273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4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46" style:family="table-row">
      <style:table-row-properties style:min-row-height="0.3979in" style:use-optimal-row-height="false"/>
    </style:style>
    <style:style style:name="TableCell2747" style:family="table-cell">
      <style:table-cell-properties fo:border="none" style:writing-mode="lr-tb" fo:padding-top="0in" fo:padding-left="0.0069in" fo:padding-bottom="0in" fo:padding-right="0.0069in"/>
    </style:style>
    <style:style style:name="P274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5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5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5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5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57" style:family="table-row">
      <style:table-row-properties style:min-row-height="0.3979in" style:use-optimal-row-height="false"/>
    </style:style>
    <style:style style:name="TableCell2758" style:family="table-cell">
      <style:table-cell-properties fo:border="none" style:writing-mode="lr-tb" fo:padding-top="0in" fo:padding-left="0.0069in" fo:padding-bottom="0in" fo:padding-right="0.0069in"/>
    </style:style>
    <style:style style:name="P275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6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68" style:family="table-row">
      <style:table-row-properties style:min-row-height="0.375in" style:use-optimal-row-height="false"/>
    </style:style>
    <style:style style:name="TableCell2769" style:family="table-cell">
      <style:table-cell-properties fo:border="none" style:writing-mode="lr-tb" fo:padding-top="0in" fo:padding-left="0.0069in" fo:padding-bottom="0in" fo:padding-right="0.0069in"/>
    </style:style>
    <style:style style:name="P277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7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79" style:family="table-row">
      <style:table-row-properties style:min-row-height="0.2743in" style:use-optimal-row-height="false"/>
    </style:style>
    <style:style style:name="TableCell2780" style:family="table-cell">
      <style:table-cell-properties fo:border="none" style:writing-mode="lr-tb" fo:padding-top="0in" fo:padding-left="0.0069in" fo:padding-bottom="0in" fo:padding-right="0.0069in"/>
    </style:style>
    <style:style style:name="P2781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786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9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791" style:family="table-row">
      <style:table-row-properties style:min-row-height="0.2743in" style:use-optimal-row-height="false"/>
    </style:style>
    <style:style style:name="TableCell2792" style:family="table-cell">
      <style:table-cell-properties fo:border="none" style:writing-mode="lr-tb" fo:padding-top="0in" fo:padding-left="0.0069in" fo:padding-bottom="0in" fo:padding-right="0.0069in"/>
    </style:style>
    <style:style style:name="P2793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9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9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798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8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0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Row2803" style:family="table-row">
      <style:table-row-properties style:min-row-height="0.3375in" style:use-optimal-row-height="false"/>
    </style:style>
    <style:style style:name="TableCell2804" style:family="table-cell">
      <style:table-cell-properties fo:border="none" style:writing-mode="lr-tb" fo:padding-top="0in" fo:padding-left="0.0069in" fo:padding-bottom="0in" fo:padding-right="0.0069in"/>
    </style:style>
    <style:style style:name="P2805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8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7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9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810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8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12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TableCell28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14" style:parent-style-name="Normalny" style:family="paragraph">
      <style:paragraph-properties text:number-lines="false" fo:text-align="justify" style:vertical-align="baseline" fo:margin-bottom="0in" fo:line-height="100%"/>
      <style:text-properties style:font-name="Times New Roman" style:font-name-asian="NSimSun" fo:color="#000000" fo:font-size="11pt" style:font-size-asian="11pt" style:font-size-complex="11pt" style:language-asian="zh" style:country-asian="CN" style:language-complex="hi" style:country-complex="IN"/>
    </style:style>
    <style:style style:name="P2815" style:parent-style-name="Normalny" style:family="paragraph">
      <style:text-properties style:font-name="Times New Roman" fo:color="#000000"/>
    </style:style>
  </office:automatic-styles>
  <office:body>
    <office:text text:use-soft-page-breaks="true">
      <text:p text:style-name="P1"><text:span text:style-name="T2">Załącznik <text:s/>do<text:s/></text:span><text:span text:style-name="T3">uchwały</text:span><text:span text:style-name="T4"><text:s/></text:span><text:span text:style-name="T5">Nr V/49/26</text:span></text:p>
      <text:p text:style-name="P6"><text:span text:style-name="T7"><text:s/>Rady</text:span><text:span text:style-name="T8"><text:s/></text:span><text:span text:style-name="T9">Miejskiej</text:span><text:span text:style-name="T10"><text:s/></text:span><text:span text:style-name="T11">w</text:span><text:span text:style-name="T12"><text:s/></text:span><text:span text:style-name="T13">Pasłęku</text:span><text:span text:style-name="T14"><text:s/></text:span><text:span text:style-name="T15">z</text:span><text:span text:style-name="T16"><text:s/></text:span><text:span text:style-name="T17">dnia</text:span><text:span text:style-name="T18"><text:s text:c="2"/>28.05.2026 r.</text:span></text:p>
      <text:p text:style-name="P19"/>
      <text:p text:style-name="P20"><text:span text:style-name="T21">ZASADY<text:s/></text:span><text:span text:style-name="T22">I</text:span><text:span text:style-name="T23"><text:s/></text:span><text:span text:style-name="T24">TRYB</text:span><text:span text:style-name="T25"><text:s/></text:span><text:span text:style-name="T26">PRZEPROWADZENIA</text:span><text:span text:style-name="T27"><text:s/></text:span><text:span text:style-name="T28">KONSULTACJI</text:span><text:span text:style-name="T29"><text:s/>Z MIESZKAŃCAMI MIASTA I GMINY PASŁĘK W<text:s/></text:span><text:span text:style-name="T30">SPRAWIE</text:span><text:span text:style-name="T31"><text:s/></text:span><text:span text:style-name="T32">BUDŻETU</text:span><text:span text:style-name="T33"><text:s/></text:span><text:span text:style-name="T34">OBYWATELSKIEGO</text:span><text:span text:style-name="T35"><text:s/></text:span><text:span text:style-name="T36">GMINY</text:span><text:span text:style-name="T37"><text:s/></text:span><text:span text:style-name="T38">PASŁĘK</text:span><text:span text:style-name="T39"><text:s/></text:span><text:span text:style-name="T40">NA</text:span><text:span text:style-name="T41"><text:s/></text:span><text:span text:style-name="T42">ROK</text:span><text:span text:style-name="T43"><text:s/></text:span><text:span text:style-name="T44">2027 ORAZ WYMAGANIA, JAKIE POWINIEN SPEŁNIAĆ PROJEKT <text:s/>ZGŁOSZONY <text:s text:c="51"/>DO BUDŻETU OBYWATELSKIEGO</text:span></text:p>
      <text:p text:style-name="P45"><text:span text:style-name="T46">Rozdział</text:span><text:span text:style-name="T47"><text:s/></text:span><text:span text:style-name="T48">1.</text:span></text:p>
      <text:p text:style-name="P49"><text:span text:style-name="T50">Postanowienia</text:span><text:span text:style-name="T51"><text:s/></text:span><text:span text:style-name="T52">ogólne</text:span></text:p>
      <text:p text:style-name="P53"><text:span text:style-name="T54">§<text:s/></text:span><text:span text:style-name="T55">1.</text:span><text:span text:style-name="T56"><text:s/></text:span><text:span text:style-name="T57"><text:s/></text:span><text:span text:style-name="T58">Konsultacje</text:span><text:span text:style-name="T59"><text:s/>z <text:s/>mieszkańcami Gminy Pasłęk, zwane dalej „konsultacjami”,<text:s/></text:span><text:span text:style-name="T60">prowadzone</text:span><text:span text:style-name="T61"><text:s/></text:span><text:span text:style-name="T62">są</text:span><text:span text:style-name="T63"><text:s/></text:span><text:span text:style-name="T64">w</text:span><text:span text:style-name="T65"><text:s/>celu ustalenia na jakie projekty (zadania) <text:s/>przeznaczone zostaną środki finansowe stanowiące Budżet Obywatelski będący<text:s/></text:span><text:span text:style-name="T66">częścią</text:span><text:span text:style-name="T67"><text:s/></text:span><text:span text:style-name="T68">wydatków</text:span><text:span text:style-name="T69"><text:s/></text:span><text:span text:style-name="T70">budżetu</text:span><text:span text:style-name="T71"><text:s/></text:span><text:span text:style-name="T72">Gminy</text:span><text:span text:style-name="T73"><text:s/></text:span><text:span text:style-name="T74">Pasłęk</text:span><text:span text:style-name="T75"><text:s/></text:span><text:span text:style-name="T76">na</text:span><text:span text:style-name="T77"><text:s/>rok<text:s/></text:span><text:span text:style-name="T78">2027, zwany <text:s/>dalej „Budżetem Obywatelskim”.</text:span></text:p>
      <text:p text:style-name="P79"><text:span text:style-name="T80">§ 2.<text:s/></text:span><text:span text:style-name="T81">1.</text:span><text:span text:style-name="T82"><text:s/></text:span><text:span text:style-name="T83">Propozycje projektów do Budżetu Obywatelskiego mogą być zgłaszane przez pomysłodawców, <text:s text:c="28"/>tj. mieszkańca lub grupę mieszkańców Gminy Pasłęk, na formularzu, którego wzór określa Załącznik A.</text:span></text:p>
      <text:p text:style-name="P84"><text:span text:style-name="T85">2. Przedmiotem konsultacji są zgłoszone projekty spełniające wymagania określone w niniejszym załączniku do <text:s/>uchwały, których nazwy zamieszcza się na karcie do głosowania, której wzór określa Załącznik B.</text:span></text:p>
      <text:p text:style-name="P86"><text:span text:style-name="T87">§ 3<text:s/></text:span><text:span text:style-name="T88">Terminy wykonania poszczególnych czynności związanych z przeprowadzeniem konsultacji określa Harmonogram Konsultacji w sprawie Budżetu Obywatelskiego jako części budżetu gminy Pasłęk na rok 2027, zwany dalej „harmonogramem konsultacji”, stanowiący Załącznik C.</text:span></text:p>
      <text:p text:style-name="P89">Rozdział 2.</text:p>
      <text:p text:style-name="P90">Wymagania jakie powinien spełniać projekt zgłoszony do <text:s/>Budżetu Obywatelskiego</text:p>
      <text:p text:style-name="P91"><text:bookmark-start text:name="_Hlk176442318"/><text:span text:style-name="T92">§</text:span><text:bookmark-end text:name="_Hlk176442318"/><text:span text:style-name="T93"><text:s/>4.<text:s/></text:span><text:span text:style-name="T94"><text:s/>Zgłoszony do Budżetu Obywatelskiego projekt powinien spełniać następujące wymogi formalne:</text:span></text:p>
      <text:list text:style-name="WW8Num1">
        <text:list-item text:start-value="1">
          <text:p text:style-name="P95"><text:span text:style-name="T96">koszt pojedynczego projektu nie może przekroczyć kwoty 170 000 zł,</text:span></text:p>
        </text:list-item>
        <text:list-item>
          <text:p text:style-name="P97"><text:span text:style-name="T98">projekt musi mieć charakter inwestycji</text:span><text:span text:style-name="T99"><text:note text:note-class="footnote" text:id="_ftn0"><text:note-citation>1</text:note-citation><text:note-body><text:p text:style-name="Tekstprzypisudolnego"><text:s text:c="2"/>Inwestycja jest przeznaczeniem środków finansowych na utworzenie lub powiększenie majątku trwałego.</text:p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text:span text:style-name="T100"><text:s/>i uwzględniać możliwości i wymagania techniczne obowiązujące<text:s/></text:span><text:soft-page-break/><text:span text:style-name="T101">dla danego rodzaju inwestycji oraz w możliwym stopniu zapewniać dostępność osobom ze szczególnymi potrzebami,</text:span></text:p>
        </text:list-item>
        <text:list-item>
          <text:p text:style-name="P102">powinien dotyczyć zadań własnych Gminy Pasłęk,</text:p>
        </text:list-item>
        <text:list-item>
          <text:p text:style-name="P103">musi być zgodny z obowiązującymi w Gminie Pasłęk planami przestrzennego zagospodarowania oraz programami <text:s/>gospodarczymi uchwalonymi przez Radę Miejską,</text:p>
        </text:list-item>
        <text:list-item>
          <text:p text:style-name="P104">powinien być zlokalizowany na terenie lub obiekcie <text:s/>stanowiącym wyłączną własność Gminy Pasłęk albo na terenie lub obiekcie, do którego Gmina Pasłęk posiada tytuł prawny umożliwiający realizację projektu i zachowanie majątku wytworzonego w wyniku wykonania projektu,</text:p>
        </text:list-item>
        <text:list-item>
          <text:p text:style-name="P105">zakres rzeczowy projektu nie może kolidować <text:s/>z innym zaplanowanym zadaniem inwestycyjnym <text:s/>lub <text:s/>innym przedsięwzięciem koniecznym <text:s/>do realizacji <text:s/>przez gminę,</text:p>
        </text:list-item>
        <text:list-item>
          <text:p text:style-name="P106">realizacja projektu powinna spełniać wymogi celowości, gospodarności i racjonalności wydatkowania środków publicznych, w tym w szczególności w odniesieniu do:</text:p>
        </text:list-item>
      </text:list>
      <text:p text:style-name="P107">a) już istniejącej infrastruktury i majątku,</text:p>
      <text:p text:style-name="P108">b) kosztów realizacji projektu oraz <text:s/>przyszłych kosztów utrzymania infrastruktury powstałej w ramach projektu,</text:p>
      <text:list text:style-name="WW8Num1" text:continue-numbering="true">
        <text:list-item>
          <text:p text:style-name="P109"><text:span text:style-name="T110">zgłoszony projekt powinien mieć określoną lokalizację, wskazującą czy dotyczy terenu miasta Pasłęka, czy terenów sołectw Gminy Pasłęk,</text:span></text:p>
        </text:list-item>
        <text:list-item>
          <text:p text:style-name="P111"><text:span text:style-name="T112">projekt powinien mieć charakter jednoroczny, tj. finansowanie realizacji projektu może nastąpić z budżetu Gminy Pasłęk uchwalonego na 2027 rok.</text:span></text:p>
        </text:list-item>
        <text:list-item>
          <text:p text:style-name="P113">cel projektu winien służyć zaspokajaniu zbiorowych potrzeb mieszkańców Gminy Pasłęk, <text:s/></text:p>
        </text:list-item>
        <text:list-item>
          <text:p text:style-name="P114"><text:span text:style-name="T115">projekt powinien mieć poparcie poświadczone podpisami 15 mieszkańców zamieszkałych na terenie Gminy <text:s/>Pasłęk, które powinny być złożone w formularzu służącym do zgłoszenia projektu do Budżetu Obywatelskiego, o którym mowa w § 2 ust. 1.</text:span></text:p>
        </text:list-item>
      </text:list>
      <text:list text:style-name="WW8Num4">
        <text:list-item text:start-value="12">
          <text:p text:style-name="P116"><text:span text:style-name="T117">Projekty mogą zgłaszać mieszkańcy, o których mowa w<text:s/></text:span><text:span text:style-name="T118"><text:s/></text:span><text:span text:style-name="T119">§ 2 ust. 1 w sposób określony w § 5.</text:span></text:p>
        </text:list-item>
      </text:list>
      <text:p text:style-name="P120"/>
      <text:soft-page-break/>
      <text:p text:style-name="P121"><text:span text:style-name="T122">Rozdział</text:span><text:span text:style-name="T123"><text:s/>3.</text:span></text:p>
      <text:p text:style-name="P124"><text:span text:style-name="T125">Zgłaszanie</text:span><text:span text:style-name="T126"><text:s/></text:span><text:span text:style-name="T127">projektów</text:span><text:span text:style-name="T128"><text:s/>do Budżetu Obywatelskiego</text:span></text:p>
      <text:p text:style-name="P129"><text:span text:style-name="T130">§ 5</text:span><text:span text:style-name="T131">.</text:span><text:span text:style-name="T132"><text:s/></text:span><text:span text:style-name="T133">1. Wszystkie informacje dotyczące Budżetu Obywatelskiego i konsultacji z mieszkańcami w sprawie Budżetu Obywatelskiego, w tym w szczególności formularz służący do zgłaszania projektów do realizacji w ramach Budżetu Obywatelskiego i złożenia <text:s/>podpisów przez mieszkańców popierających projekt, o którym mowa w § 2 ust. 1 <text:s/>oraz harmonogram konsultacji z mieszkańcami, o którym mowa w § 3, udostępnia się w Biuletynie Informacji Publicznej Urzędu Miejskiego w Pasłęku i na stronie internetowej Urzędu Miejskiego w Pasłęku oraz w Referacie Finansowym w Urzędzie Miejskim w Pasłęku.</text:span></text:p>
      <text:p text:style-name="P134"><text:span text:style-name="T135">2.<text:s/></text:span><text:span text:style-name="T136">Zgłoszenie</text:span><text:span text:style-name="T137"><text:s/>propozycji<text:s/></text:span><text:span text:style-name="T138">projektu</text:span><text:span text:style-name="T139"><text:s/>do Budżetu Obywatelskiego przez mieszkańca lub grupę mieszkańców<text:s/></text:span><text:span text:style-name="T140">uznaje</text:span><text:span text:style-name="T141"><text:s/></text:span><text:span text:style-name="T142">się</text:span><text:span text:style-name="T143"><text:s/></text:span><text:span text:style-name="T144">za</text:span><text:span text:style-name="T145"><text:s/></text:span><text:span text:style-name="T146">ważne,</text:span><text:span text:style-name="T147"><text:s/></text:span><text:span text:style-name="T148">jeśli</text:span><text:span text:style-name="T149"><text:s/></text:span><text:span text:style-name="T150">wypełnione</text:span><text:span text:style-name="T151"><text:s/></text:span><text:span text:style-name="T152">są</text:span><text:span text:style-name="T153"><text:s/></text:span><text:span text:style-name="T154">wszystkie</text:span><text:span text:style-name="T155"><text:s/></text:span><text:span text:style-name="T156">pola</text:span><text:span text:style-name="T157"><text:s/></text:span><text:span text:style-name="T158">formularza</text:span><text:span text:style-name="T159"><text:s/></text:span><text:span text:style-name="T160">zgłoszeniowego, o którym mowa w <text:s/></text:span><text:span text:style-name="T161">§ 2 ust. 1,</text:span><text:span text:style-name="T162"><text:s/></text:span><text:span text:style-name="T163">oznaczone</text:span><text:span text:style-name="T164"><text:s/></text:span><text:span text:style-name="T165">jako</text:span><text:span text:style-name="T166"><text:s/></text:span><text:span text:style-name="T167">obowiązkowe</text:span><text:span text:style-name="T168"><text:s/></text:span><text:span text:style-name="T169">oraz</text:span><text:span text:style-name="T170"><text:s/></text:span><text:span text:style-name="T171">formularz</text:span><text:span text:style-name="T172"><text:s/></text:span><text:span text:style-name="T173">został</text:span><text:span text:style-name="T174"><text:s/></text:span><text:span text:style-name="T175">podpisany</text:span><text:span text:style-name="T176"><text:s/></text:span><text:span text:style-name="T177">czytelnie</text:span><text:span text:style-name="T178"><text:s/></text:span><text:span text:style-name="T179">przez</text:span><text:span text:style-name="T180"><text:s/>uprawnionego do udziału w konsultacjach<text:s/></text:span><text:span text:style-name="T181">pomysłodawcę</text:span><text:span text:style-name="T182"><text:s/></text:span><text:span text:style-name="T183">lub</text:span><text:span text:style-name="T184"><text:s/></text:span><text:span text:style-name="T185">reprezentanta</text:span><text:span text:style-name="T186"><text:s/></text:span><text:span text:style-name="T187">pomysłodawców</text:span><text:span text:style-name="T188"><text:s/></text:span><text:span text:style-name="T189">oraz</text:span><text:span text:style-name="T190"><text:s/></text:span><text:span text:style-name="T191">został</text:span><text:span text:style-name="T192"><text:s/></text:span><text:span text:style-name="T193">spełniony</text:span><text:span text:style-name="T194"><text:s/></text:span><text:span text:style-name="T195">wymóg,</text:span><text:span text:style-name="T196"><text:s/></text:span><text:span text:style-name="T197">o</text:span><text:span text:style-name="T198"><text:s/></text:span><text:span text:style-name="T199">którym</text:span><text:span text:style-name="T200"><text:s/></text:span><text:span text:style-name="T201">mowa</text:span><text:span text:style-name="T202"><text:s/></text:span><text:span text:style-name="T203">w</text:span><text:span text:style-name="T204"><text:s/></text:span><text:span text:style-name="T205">ust.</text:span><text:span text:style-name="T206"><text:s/>3.</text:span></text:p>
      <text:p text:style-name="P207"><text:span text:style-name="T208">3. Wypełniony i podpisany <text:s/>formularz zgłoszenia projektu, zawierający podpisy mieszkańców popierających projekt, o których mowa w § 4 pkt 11 składa się w formie pisemnej w sekretariacie Urzędu Miejskiego w Pasłęku w terminie wskazanym w harmonogramie konsultacji, o którym mowa w <text:s text:c="2"/>§ 3.</text:span></text:p>
      <text:p text:style-name="P209"><text:span text:style-name="T210">Rozdział</text:span><text:span text:style-name="T211"><text:s/>4.</text:span></text:p>
      <text:p text:style-name="P212"><text:span text:style-name="T213">Zasady oceny <text:s/></text:span><text:span text:style-name="T214">projektów</text:span><text:span text:style-name="T215"><text:s/>zgłoszonych do Budżetu Obywatelskiego</text:span></text:p>
      <text:p text:style-name="P216"><text:span text:style-name="T217">§ 6</text:span><text:span text:style-name="T218">.</text:span><text:span text:style-name="T219"><text:s/></text:span><text:span text:style-name="T220">1.</text:span><text:span text:style-name="T221"><text:s/></text:span><text:span text:style-name="T222">Oceny</text:span><text:span text:style-name="T223"><text:s/></text:span><text:span text:style-name="T224">projektów</text:span><text:span text:style-name="T225"><text:s/></text:span><text:span text:style-name="T226">zgłoszonych</text:span><text:span text:style-name="T227"><text:s/></text:span><text:span text:style-name="T228">do</text:span><text:span text:style-name="T229"><text:s/></text:span><text:span text:style-name="T230">Budżetu</text:span><text:span text:style-name="T231"><text:s/></text:span><text:span text:style-name="T232">Obywatelskiego</text:span><text:span text:style-name="T233"><text:s text:c="2"/></text:span><text:span text:style-name="T234">dokonuje</text:span><text:span text:style-name="T235"><text:s/></text:span><text:span text:style-name="T236">Komisja</text:span><text:span text:style-name="T237"><text:s/></text:span><text:span text:style-name="T238">ds.</text:span><text:span text:style-name="T239"><text:s/></text:span><text:span text:style-name="T240">Budżetu</text:span><text:span text:style-name="T241"><text:s/></text:span><text:span text:style-name="T242">Obywatelskiego Gminy Pasłęk , zwana dalej także „Komisją”,</text:span><text:span text:style-name="T243"><text:s/></text:span><text:span text:style-name="T244">którą</text:span><text:span text:style-name="T245"><text:s/></text:span><text:span text:style-name="T246">powołuje</text:span><text:span text:style-name="T247"><text:s/></text:span><text:span text:style-name="T248">Burmistrz</text:span><text:span text:style-name="T249"><text:s/></text:span><text:span text:style-name="T250">Pasłęka, zapewniając w jej składzie osobowym obecność:</text:span></text:p>
      <text:list text:style-name="WW8Num5">
        <text:list-item text:start-value="1">
          <text:p text:style-name="P251">osób posiadających wiedzę pozwalającą ocenić zgłoszone projekty, w szczególności pod względem zgodności z prawem, wykonalności technicznej oraz spełnienia wymogów formalnych,</text:p>
        </text:list-item>
        <text:list-item>
          <text:p text:style-name="P252">przedstawicieli:</text:p>
        </text:list-item>
      </text:list>
      <text:p text:style-name="P253">a) Rady Miejskiej w Pasłęku w osobach <text:s/>przewodniczącego lub wiceprzewodniczącego rady gminy oraz przewodniczących komisji stałych tej rady,</text:p>
      <text:p text:style-name="P254">b) Burmistrza Pasłęka,</text:p>
      <text:p text:style-name="P255"><text:span text:style-name="T256">2.</text:span><text:span text:style-name="T257"><text:s text:c="2"/></text:span><text:span text:style-name="T258">Komisja, o której mowa w ust. 1 dokonuje oceny projektów w następującym zakresie:</text:span></text:p>
      <text:list text:style-name="WW8Num2" text:continue-numbering="true">
        <text:list-item>
          <text:p text:style-name="P259"><text:span text:style-name="T260">spełnienia wymogów formalnych, w szczególności tych, o których <text:s/>mowa w<text:s/></text:span><text:span text:style-name="T261">§ 2 ust. 1, § 4 oraz <text:s/>§ 5 ust. 2 i 3;</text:span></text:p>
        </text:list-item>
        <text:list-item>
          <text:p text:style-name="P262">zgodności projektów z obowiązującym prawem, w szczególności czy realizacja projektu nie naruszy obowiązujących przepisów prawa,</text:p>
        </text:list-item>
        <text:list-item>
          <text:p text:style-name="P263">faktycznych możliwości wykonania technicznego projektu;</text:p>
        </text:list-item>
      </text:list>
      <text:soft-page-break/>
      <text:p text:style-name="P264">i sporządza ocenę projektu na karcie, której wzór stanowi Załącznik D.</text:p>
      <text:p text:style-name="P265"><text:span text:style-name="T266">3.</text:span><text:span text:style-name="T267"><text:s/></text:span><text:span text:style-name="T268">Po</text:span><text:span text:style-name="T269"><text:s/></text:span><text:span text:style-name="T270">dokonaniu</text:span><text:span text:style-name="T271"><text:s/>oceny<text:s/></text:span><text:span text:style-name="T272">projektów, o której mowa w ust. 2,<text:s/></text:span><text:span text:style-name="T273"><text:s/></text:span><text:span text:style-name="T274">Komisja</text:span><text:span text:style-name="T275"><text:s/></text:span><text:span text:style-name="T276">tworzy:</text:span></text:p>
      <text:list text:style-name="WW8Num3">
        <text:list-item text:start-value="1">
          <text:p text:style-name="P277"><text:span text:style-name="T278">listę</text:span><text:span text:style-name="T279"><text:s/></text:span><text:span text:style-name="T280">projektów</text:span><text:span text:style-name="T281"><text:s/>dopuszczonych przez Komisję do głosowania w konsultacjach z mieszkańcami<text:s/></text:span><text:span text:style-name="T282">zlokalizowanych</text:span><text:span text:style-name="T283"><text:s/></text:span><text:span text:style-name="T284">na</text:span><text:span text:style-name="T285"><text:s/></text:span><text:span text:style-name="T286">terenie</text:span><text:span text:style-name="T287"><text:s/></text:span><text:span text:style-name="T288">miasta</text:span><text:span text:style-name="T289"><text:s/></text:span><text:span text:style-name="T290">Pasłęka,</text:span></text:p>
        </text:list-item>
        <text:list-item>
          <text:p text:style-name="P291"><text:span text:style-name="T292">listę</text:span><text:span text:style-name="T293"><text:s/></text:span><text:span text:style-name="T294">projektów</text:span><text:span text:style-name="T295"><text:s/>dopuszczonych przez Komisję do głosowania w konsultacjach z mieszkańcami<text:s/></text:span><text:span text:style-name="T296">zlokalizowanych</text:span><text:span text:style-name="T297"><text:s/></text:span><text:span text:style-name="T298">na</text:span><text:span text:style-name="T299"><text:s/></text:span><text:span text:style-name="T300">terenach</text:span><text:span text:style-name="T301"><text:s/>sołectw <text:s/>G</text:span><text:span text:style-name="T302">miny</text:span><text:span text:style-name="T303"><text:s/></text:span><text:span text:style-name="T304">Pasłęk,</text:span></text:p>
        </text:list-item>
        <text:list-item>
          <text:p text:style-name="P305">listę projektów niedopuszczonych przez Komisję <text:s/>do głosowania w konsultacjach z mieszkańcami.</text:p>
        </text:list-item>
      </text:list>
      <text:p text:style-name="P306">Rozdział 5.</text:p>
      <text:p text:style-name="P307"><text:span text:style-name="T308">Tryb odwołania od decyzji Komisji ds. Budżetu Obywatelskiego o niedopuszczeniu projektu do głosowania w konsultacjach z mieszkańcami<text:s/></text:span><text:span text:style-name="T309">w sprawie Budżetu Obywatelskiego</text:span></text:p>
      <text:p text:style-name="P310"><text:span text:style-name="T311">§ 7.</text:span><text:span text:style-name="T312"><text:s/>1. Po</text:span><text:span text:style-name="T313"><text:s/></text:span><text:span text:style-name="T314">sporządzeniu listy projektów <text:s/>niedopuszczonych do głosowania, o której mowa w § 6 ust. 3 pkt 3, Przewodniczący Komisji ds. Budżetu Obywatelskiego zawiadamia niezwłocznie na piśmie <text:s/>pomysłodawców projektów umieszczonych na tej liście o niedopuszczeniu ich projektów do głosowania. Zawiadomienie powinno zawierać informację o przyczynie decyzji Komisji o niedopuszczeniu projektu <text:s/>do głosowania oraz <text:s/>o trybie odwołania od tej decyzji, o którym mowa w ust. 2.</text:span></text:p>
      <text:p text:style-name="P315">2. Pomysłodawca, którego projekt nie został dopuszczony <text:s/>do głosowania, w terminie 7 dni od dnia otrzymania zawiadomienia, o którym mowa w ust. 1 może złożyć odwołanie do Burmistrza Pasłęka w przedmiocie niedopuszczenia przez Komisję zgłoszonego przez niego projektu do głosowania.</text:p>
      <text:p text:style-name="P316">3. Burmistrz Pasłęka rozpatruje odwołanie, o którym mowa w ust. 2 i informuje pomysłodawcę projektu o sposobie załatwienia odwołania, w terminie 7 dni od dnia otrzymania tego odwołania.</text:p>
      <text:p text:style-name="P317"><text:span text:style-name="T318">4. Burmistrz Pasłęka nie dopuszcza projektu do głosowania jeżeli projekt, <text:s/>którego dotyczy odwołanie <text:s/>nie spełnia wymogów formalnych lub prawnych, o których mowa w</text:span><text:span text:style-name="T319"><text:s/></text:span><text:span text:style-name="T320">§ 6 ust. 2.</text:span></text:p>
      <text:p text:style-name="P321"><text:span text:style-name="T322">5. W przypadku uwzględnienia odwołania, projekt, którego dotyczy odwołanie <text:s/>przenosi się <text:s/>z listy, o której mowa w § 6 ust. 3 pkt 3 na jedną z list, o których mowa w § 6 ust. 3 pkt. 1 i 2 – adekwatnie do jego lokalizacji.</text:span></text:p>
      <text:p text:style-name="P323"><text:span text:style-name="T324">§ 8.1.<text:s/></text:span><text:span text:style-name="T325"><text:s/>Po zakończeniu procedury odwoławczej, o której mowa w <text:s/>§ <text:s/>7, Burmistrz Pasłęka zatwierdza do konsultacji <text:s text:c="2"/>z mieszkańcami l</text:span><text:span text:style-name="T326">isty</text:span><text:span text:style-name="T327"><text:s/></text:span><text:span text:style-name="T328">projektów,</text:span><text:span text:style-name="T329"><text:s/></text:span><text:span text:style-name="T330">o</text:span><text:span text:style-name="T331"><text:s/></text:span><text:span text:style-name="T332">których</text:span><text:span text:style-name="T333"><text:s/></text:span><text:span text:style-name="T334">mowa</text:span><text:span text:style-name="T335"><text:s/></text:span><text:span text:style-name="T336">w</text:span><text:span text:style-name="T337"><text:s/>§ 6<text:s/></text:span><text:span text:style-name="T338">ust.</text:span><text:span text:style-name="T339"><text:s/></text:span><text:span text:style-name="T340">3 pkt. 1 i 2, tj.:</text:span></text:p>
      <text:list text:style-name="WW8Num6">
        <text:list-item text:start-value="1">
          <text:p text:style-name="P341">listę projektów dopuszczonych do głosowania w konsultacjach z mieszkańcami zlokalizowanych na terenie miasta Pasłęka,</text:p>
        </text:list-item>
        <text:list-item>
          <text:p text:style-name="P342">listę projektów dopuszczonych do głosowania w konsultacjach z mieszkańcami zlokalizowanych na terenach sołectw Gminy Pasłęk.</text:p>
        </text:list-item>
      </text:list>
      <text:p text:style-name="P343"><text:span text:style-name="T344">2.<text:s/></text:span><text:span text:style-name="T345">Projektom zostają nadane numery na karcie do głosowania według kolejności zgłoszonych projektów, z tym, że oznacza się numerami najpierw projekty zlokalizowane na terenie miasta Pasłęka, a w dalszej kolejności projekty zlokalizowane na terenach wiejskich gminy Pasłęk.</text:span></text:p>
      <text:soft-page-break/>
      <text:p text:style-name="P346">Rozdział 6.</text:p>
      <text:p text:style-name="P347">Zasady przeprowadzania głosowania, ustalania wyników konsultacji z mieszkańcami w sprawie Budżetu Obywatelskiego i podawania wyników do publicznej wiadomości</text:p>
      <text:p text:style-name="P348"><text:span text:style-name="T349">§ 9</text:span><text:span text:style-name="T350">.</text:span><text:span text:style-name="T351"><text:s/>1.<text:s/></text:span><text:span text:style-name="T352">Spośród p</text:span><text:span text:style-name="T353">rojektów</text:span><text:span text:style-name="T354"><text:s/></text:span><text:span text:style-name="T355">umieszczonych</text:span><text:span text:style-name="T356"><text:s/></text:span><text:span text:style-name="T357">na</text:span><text:span text:style-name="T358"><text:s/></text:span><text:span text:style-name="T359">listach,</text:span><text:span text:style-name="T360"><text:s/></text:span><text:span text:style-name="T361">o</text:span><text:span text:style-name="T362"><text:s/></text:span><text:span text:style-name="T363">których</text:span><text:span text:style-name="T364"><text:s/></text:span><text:span text:style-name="T365">mowa</text:span><text:span text:style-name="T366"><text:s/></text:span><text:span text:style-name="T367">w</text:span><text:span text:style-name="T368"><text:s/></text:span><text:span text:style-name="T369">§ 8</text:span><text:span text:style-name="T370"><text:s/></text:span><text:span text:style-name="T371">mieszkańcy</text:span><text:span text:style-name="T372"><text:s/></text:span><text:span text:style-name="T373">Miasta</text:span><text:span text:style-name="T374"><text:s/></text:span><text:span text:style-name="T375">i</text:span><text:span text:style-name="T376"><text:s/></text:span><text:span text:style-name="T377">Gminy</text:span><text:span text:style-name="T378"><text:s/></text:span><text:span text:style-name="T379">Pasłęk,</text:span><text:span text:style-name="T380"><text:s/>w głosowaniu powszechnym w ramach konsultacji z mieszkańcami, przy pomocy kart do głosowania, wybierają projekty do realizacji w ramach Budżetu Obywatelskiego.</text:span></text:p>
      <text:p text:style-name="P381"><text:span text:style-name="T382">2</text:span><text:span text:style-name="T383">. <text:s/>Głosowanie odbywa się w formie:</text:span></text:p>
      <text:p text:style-name="P384">1) papierowej <text:s/>przy pomocy papierowych kart do głosowania,</text:p>
      <text:p text:style-name="P385">2) elektronicznej za pomocą <text:s/>karty do głosowania w formie elektronicznej.</text:p>
      <text:p text:style-name="P386"><text:span text:style-name="T387">3.</text:span><text:span text:style-name="T388"><text:s/>Karta do głosowania zawiera:</text:span></text:p>
      <text:list text:style-name="LFO12" text:continue-numbering="true">
        <text:list-item>
          <text:p text:style-name="P389"><text:span text:style-name="T390">nazwy ( tytuły ) projektów podlegających konsultacjom z mieszkańcami, ich lokalizację oraz szacunkowy koszt ich realizacji, zgodnie z listami, o których <text:s/>mowa w § 8 ust.1 oraz numery projektów nadane w sposób, o którym mowa w § 8 ust.2;</text:span></text:p>
        </text:list-item>
        <text:list-item>
          <text:p text:style-name="P391">Informacje dotyczące zasad głosowania <text:s/>i warunków ważności głosu: <text:s/>jak oddać prawidłowo głos, sposób i zasady głosowania, <text:s/>kiedy głos uznaje się za nieważny.</text:p>
        </text:list-item>
      </text:list>
      <text:p text:style-name="P392">4. Mieszkaniec głosuje osobiście, jeden raz, oddając głos <text:s/>na jeden projekt spośród projektów umieszczonych na karcie do głosowania poprzez:</text:p>
      <text:p text:style-name="P393">1) postawienie znaku „X” na papierowej karcie do głosowania w „kratce” przy wybranym projekcie,</text:p>
      <text:p text:style-name="P394">2) w przypadku głosowania w formie elektronicznej, poprzez uzupełnienie swoich danych oraz zaznaczenie wybranego projektu checboxem „wybierz” w <text:s/>kolumnie „wybór”.</text:p>
      <text:p text:style-name="P395"><text:span text:style-name="T396">5. Burmistrz Pasłęka ustala ostateczną treść kart do głosowania, zgodną z postanowieniami ust. 3 oraz ze wzorem, o którym mowa w § 2 ust. 2, a w przypadku karty do głosowania drogą elektroniczną także wymogów, o których mowa w powyższych ust.2 pkt 2 i ust.4 pkt 2.</text:span></text:p>
      <text:p text:style-name="P397">§10. Pełny opis projektów dopuszczonych do głosowania udostępnia się w Biuletynie Informacji Publicznej oraz na stronie internetowej Urzędu Miejskiego w Pasłęku, a także w miejscu, o którym mowa w §11 ust. 1, <text:s text:c="28"/>co najmniej 7 dni przed pierwszym dniem głosowania.</text:p>
      <text:p text:style-name="P398"><text:span text:style-name="T399">§ 11. 1. <text:s/>Burmistrz Pasłęka wyznacza miejsce, w którym mieszkańcy będą mogli pobrać i złożyć wypełnione papierowe karty do głosowania obowiązujące w konsultacjach oraz określa sposób głosowania drogą elektroniczną.</text:span></text:p>
      <text:p text:style-name="P400"><text:span text:style-name="T401">2. Informację o miejscu, o którym mowa w ust.1 oraz o sposobie głosowania drogą elektroniczną, a także o dniach i godzinach konsultacji, Burmistrz Pasłęka podaje do publicznej wiadomości w formie obwieszczenia, co najmniej 7 dni przed datą pierwszego dnia głosowania określonego w harmonogramie konsultacji, o którym mowa w § 3.</text:span></text:p>
      <text:soft-page-break/>
      <text:p text:style-name="P402">3. Burmistrz Pasłęka podaje do wiadomości publicznej, w formie obwieszczenia, informację o możliwości dopisania się do rejestru uprawnionych do udziału w konsultacjach z mieszkańcami w sprawie Budżetu Obywatelskiego na 2027 rok, przez osoby będące mieszkańcami Miasta i Gminy Pasłęk niemające zameldowania na terenie tej gminy, co najmniej 7 dni przed datą pierwszego dnia głosowania.</text:p>
      <text:p text:style-name="P403"><text:span text:style-name="T404">§ 12.<text:s/></text:span><text:span text:style-name="T405">Konsultacje</text:span><text:span text:style-name="T406"><text:s/></text:span><text:span text:style-name="T407">organizuje</text:span><text:span text:style-name="T408"><text:s/></text:span><text:span text:style-name="T409">i</text:span><text:span text:style-name="T410"><text:s/></text:span><text:span text:style-name="T411">zapewnia</text:span><text:span text:style-name="T412"><text:s/></text:span><text:span text:style-name="T413">ich</text:span><text:span text:style-name="T414"><text:s/></text:span><text:span text:style-name="T415">obsługę</text:span><text:span text:style-name="T416"><text:s/></text:span><text:span text:style-name="T417">Burmistrz</text:span><text:span text:style-name="T418"><text:s/></text:span><text:span text:style-name="T419">Pasłęka</text:span><text:span text:style-name="T420"><text:s/></text:span><text:span text:style-name="T421">przy</text:span><text:span text:style-name="T422"><text:s/></text:span><text:span text:style-name="T423">pomocy</text:span><text:span text:style-name="T424"><text:s/></text:span><text:span text:style-name="T425">Urzędu</text:span><text:span text:style-name="T426"><text:s/></text:span><text:span text:style-name="T427">Miejskiego</text:span><text:span text:style-name="T428"><text:s/></text:span><text:span text:style-name="T429">w</text:span><text:span text:style-name="T430"><text:s/></text:span><text:span text:style-name="T431">Pasłęku</text:span><text:span text:style-name="T432"><text:s/>oraz Komisji ds. Budżetu Obywatelskiego, o której mowa w § 6 ust. 1.</text:span></text:p>
      <text:p text:style-name="P433">2. Czynności związane z konsultacjami dotyczące przyjmowania wypełnionych kart do głosowania, zabezpieczenia złożonych kart, ustalenia wyników konsultacji, realizują członkowie Komisji ds. Budżetu Obywatelskiego.</text:p>
      <text:p text:style-name="P434"><text:span text:style-name="T435">3. Ustalenie<text:s/></text:span><text:span text:style-name="T436">wyników</text:span><text:span text:style-name="T437"><text:s/></text:span><text:span text:style-name="T438">konsultacji</text:span><text:span text:style-name="T439"><text:s/></text:span><text:span text:style-name="T440">polega</text:span><text:span text:style-name="T441"><text:s/>w szczególności na ustaleniu liczby<text:s/></text:span><text:span text:style-name="T442">głosów</text:span><text:span text:style-name="T443"><text:s/></text:span><text:span text:style-name="T444">ważnych</text:span><text:span text:style-name="T445"><text:s/></text:span><text:span text:style-name="T446">oddanych</text:span><text:span text:style-name="T447"><text:s/></text:span><text:span text:style-name="T448">na</text:span><text:span text:style-name="T449"><text:s/></text:span><text:span text:style-name="T450">każdy</text:span><text:span text:style-name="T451"><text:s/></text:span><text:span text:style-name="T452">z</text:span><text:span text:style-name="T453"><text:s/></text:span><text:span text:style-name="T454">projektów</text:span><text:span text:style-name="T455"><text:s text:c="2"/>dopuszczonych i poddanych pod głosowanie w ramach konsultacji z mieszkańcami oraz liczby głosów nieważnych i przyczyny ich nieważności, a także innych <text:s/>danych dotyczących głosowania określonych w formularzu <text:s/>protokołu z wyników konsultacji, o którym mowa w ust. 4.</text:span></text:p>
      <text:p text:style-name="P456"><text:span text:style-name="T457">4.<text:s/></text:span><text:span text:style-name="T458">Komisja,</text:span><text:span text:style-name="T459"><text:s/></text:span><text:span text:style-name="T460">o</text:span><text:span text:style-name="T461"><text:s/></text:span><text:span text:style-name="T462">której</text:span><text:span text:style-name="T463"><text:s/></text:span><text:span text:style-name="T464">mowa</text:span><text:span text:style-name="T465"><text:s/></text:span><text:span text:style-name="T466">w</text:span><text:span text:style-name="T467"><text:s/></text:span><text:span text:style-name="T468">§</text:span><text:span text:style-name="T469"><text:s/>6<text:s/></text:span><text:span text:style-name="T470">ust.</text:span><text:span text:style-name="T471"><text:s/></text:span><text:span text:style-name="T472">1</text:span><text:span text:style-name="T473"><text:s/></text:span><text:span text:style-name="T474">sporządza</text:span><text:span text:style-name="T475"><text:s/></text:span><text:span text:style-name="T476">protokół</text:span><text:span text:style-name="T477"><text:s/></text:span><text:span text:style-name="T478">z</text:span><text:span text:style-name="T479"><text:s/></text:span><text:span text:style-name="T480">wyników</text:span><text:span text:style-name="T481"><text:s/></text:span><text:span text:style-name="T482">konsultacji<text:s/></text:span><text:span text:style-name="T483">na formularzu stanowiącym</text:span><text:span text:style-name="T484"><text:s/>Załącznik E</text:span><text:span text:style-name="T485">.</text:span></text:p>
      <text:p text:style-name="P486">5. Złożone przez mieszkańców w ramach konsultacji karty do głosowania są przechowywane do końca roku kalendarzowego, którego Budżet Obywatelski dotyczy.</text:p>
      <text:p text:style-name="P487"><text:span text:style-name="T488">§ 13.</text:span><text:span text:style-name="T489"><text:s/>1. Do realizacji <text:s/>zostaną przyjęte te projekty<text:s/></text:span><text:span text:style-name="T490">z</text:span><text:span text:style-name="T491"><text:s/></text:span><text:span text:style-name="T492">list,</text:span><text:span text:style-name="T493"><text:s/></text:span><text:span text:style-name="T494">o</text:span><text:span text:style-name="T495"><text:s/></text:span><text:span text:style-name="T496">których</text:span><text:span text:style-name="T497"><text:s/></text:span><text:span text:style-name="T498">mowa</text:span><text:span text:style-name="T499"><text:s/></text:span><text:span text:style-name="T500">w</text:span><text:span text:style-name="T501"><text:s/></text:span><text:span text:style-name="T502">§</text:span><text:span text:style-name="T503"><text:s/>8 ust.1, które uzyskały w konsultacjach z mieszkańcami największą liczbę głosów ważnych, aż do wyczerpania kwot (puli) <text:s/>Budżetu Obywatelskiego Gminy Pasłęk <text:s/>ustalonych na <text:s/>2027 rok dla danego obszaru gminy, z zastrzeżeniem ust. 2.</text:span></text:p>
      <text:p text:style-name="P504"><text:span text:style-name="T505">2. Dopuszcza się możliwość niezrealizowania wybranego w drodze konsultacji projektu, jeżeli zaszły okoliczności prawne lub wystąpiły przeszkody faktyczne <text:s/>uniemożliwiające realizację projektu, albo po ustaleniu rzeczywistych kosztów projektu okaże się, że całkowity rzeczywisty koszt realizacji tego projektu przekracza <text:s/>kwotę, o której mowa w § 4 pkt 1, a także gdy projekt w konsultacjach z mieszkańcami uzyskał niskie poparcie społeczne na poziomie poniżej 100 głosów ważnych.</text:span></text:p>
      <text:p text:style-name="P506"><text:span text:style-name="T507">§ 14</text:span><text:span text:style-name="T508">.</text:span><text:span text:style-name="T509"><text:s/></text:span><text:span text:style-name="T510">Informacja</text:span><text:span text:style-name="T511"><text:s/></text:span><text:span text:style-name="T512">o</text:span><text:span text:style-name="T513"><text:s/></text:span><text:span text:style-name="T514">wynikach</text:span><text:span text:style-name="T515"><text:s/></text:span><text:span text:style-name="T516">konsultacji</text:span><text:span text:style-name="T517"><text:s/></text:span><text:span text:style-name="T518">podawana</text:span><text:span text:style-name="T519"><text:s/></text:span><text:span text:style-name="T520">jest do publicznej wiadomości:</text:span></text:p>
      <text:p text:style-name="P521"><text:span text:style-name="T522">1) w Biuletynie Informacji Publicznej Urzędu Miejskiego w Pasłęku pod adresem<text:s/></text:span><text:a xlink:href="http://www.bip.paslek.pl/" office:target-frame-name="_top" xlink:show="replace"><text:span text:style-name="T523">www.bip.paslek.pl</text:span></text:a><text:span text:style-name="T524"><text:s text:c="2"/>oraz<text:s/></text:span><text:span text:style-name="T525">na</text:span><text:span text:style-name="T526"><text:s/></text:span><text:span text:style-name="T527">stronie</text:span><text:span text:style-name="T528"><text:s/></text:span><text:span text:style-name="T529">internetowej</text:span><text:span text:style-name="T530"><text:s text:c="2"/>Gminy Pasłęk pod adresem:<text:s/></text:span><text:a xlink:href="http://www.paslek.pl/" office:target-frame-name="_top" xlink:show="replace"><text:span text:style-name="T531">www.paslek.pl</text:span></text:a><text:span text:style-name="T532">; <text:s/></text:span></text:p>
      <text:p text:style-name="P533"><text:span text:style-name="T534">2) <text:s/>poprzez przekazanie<text:s/></text:span><text:span text:style-name="T535">wszystkim</text:span><text:span text:style-name="T536"><text:s/></text:span><text:span text:style-name="T537">radnym</text:span><text:span text:style-name="T538"><text:s/></text:span><text:span text:style-name="T539">Rady</text:span><text:span text:style-name="T540"><text:s/></text:span><text:span text:style-name="T541">Miejskiej</text:span><text:span text:style-name="T542"><text:s/></text:span><text:span text:style-name="T543">w</text:span><text:span text:style-name="T544"><text:s/></text:span><text:span text:style-name="T545">Pasłęku<text:s/></text:span><text:span text:style-name="T546"><text:s/>w formie pisemnej lub elektronicznej;</text:span></text:p>
      <text:p text:style-name="P547"><text:span text:style-name="T548">3)<text:s/></text:span><text:span text:style-name="T549">przez</text:span><text:span text:style-name="T550"><text:s/></text:span><text:span text:style-name="T551">Burmistrza</text:span><text:span text:style-name="T552"><text:s/></text:span><text:span text:style-name="T553">Pasłęka</text:span><text:span text:style-name="T554"><text:s/></text:span><text:span text:style-name="T555">na</text:span><text:span text:style-name="T556"><text:s text:c="2"/></text:span><text:span text:style-name="T557">sesji</text:span><text:span text:style-name="T558"><text:s text:c="3"/>rady gminy;</text:span></text:p>
      <text:p text:style-name="P559"><text:span text:style-name="T560">w terminie określonym w harmonogramie konsultacji, o którym mowa w § 3.</text:span></text:p>
      <text:p text:style-name="P561"/>
      <text:p text:style-name="P562"/>
      <text:soft-page-break/>
      <text:p text:style-name="P563">Załącznik A do Załącznika do uchwały nr V/49/26</text:p>
      <text:p text:style-name="P564">Rady Miejskiej w Pasłęku z dnia <text:s/>28.05.2026 r.</text:p>
      <text:p text:style-name="P565"/>
      <text:p text:style-name="P566"/>
      <text:p text:style-name="P567">FORMULARZ DO ZGŁASZANIA PROPOZYCJI PROJEKTÓW DO ZREALIZOWANIA NA TERENIE MIASTA I GMINY PASŁĘK W RAMACH BUDŻETU OBYWATELSKIEGO JAKO CZĘŚCI BUDŻETU GMINY PASŁĘK NA ROK 2027</text:p>
      <text:p text:style-name="P568"/>
      <text:p text:style-name="P569">UWAGA: *Punkty <text:s/>oznaczone gwiazdką <text:s/>należy OBOWIĄZKOWO wypełnić, pod rygorem niedopuszczenia <text:s/>projektu do głosowania w konsultacjach z mieszkańcami</text:p>
      <text:p text:style-name="P570"/>
      <text:p text:style-name="P571">1. DANE OSOBOWE POMYSŁODAWCY LUB REPREZENTANTA POMYSŁODAWCÓW*</text:p>
      <text:p text:style-name="P572">a ) Imię i nazwisko pomysłodawcy: ………………………………………………………………………………</text:p>
      <text:p text:style-name="P573">b) Adres miejsca zamieszkania pomysłodawcy:…………………………………………………………………….</text:p>
      <text:p text:style-name="P574">c) Kontakt do pomysłodawcy/reprezentanta pomysłodawców:……………………………………………………..</text:p>
      <text:p text:style-name="P575">(należy podać adres do korespondencji, numer telefonu lub <text:s/>adres e-mail)</text:p>
      <text:p text:style-name="P576"/>
      <text:p text:style-name="P577">2. PODSTAWOWE INFORMACJE O PROJEKCIE*</text:p>
      <text:p text:style-name="P578">a) Nazwa – tytuł <text:s/>projektu:…………………………………………………………………………………………...</text:p>
      <text:p text:style-name="P579">b) Lokalizacja projektu:……………………………………………………………………………………………..</text:p>
      <text:p text:style-name="P580">Projekt dotyczy: terenu miasta Pasłęka / terenów sołectw gminy Pasłęk (niepotrzebne skreślić)</text:p>
      <text:p text:style-name="P581">c) Obszar tematyczny: (np. sport i rekreacja, rozwój infrastruktury, edukacja itp.)</text:p>
      <text:p text:style-name="P582"/>
      <text:p text:style-name="P583">3. OPIS PROJEKTU*</text:p>
      <text:p text:style-name="P584">(należy przedstawić zakres rzeczowy i techniczny <text:s/>projektu, maks. 400 wyrazów)</text:p>
      <text:p text:style-name="P585"/>
      <text:p text:style-name="P586">4. CELE PROJEKTU*</text:p>
      <text:p text:style-name="P587">(Jakim celom i zbiorowym potrzebom projekt ma służyć?)</text:p>
      <text:p text:style-name="P588">(maks. 100 wyrazów)</text:p>
      <text:p text:style-name="P589"/>
      <text:p text:style-name="P590">5. UZASADNIENIE REALIZACJI PROJEKTU*</text:p>
      <text:p text:style-name="P591">(należy uzasadnić potrzebę realizacji projektu, w tym przedstawić problem, który zostanie rozwiązany w wyniku realizacji projektu, maks. 200 wyrazów)</text:p>
      <text:p text:style-name="P592"/>
      <text:soft-page-break/>
      <text:p text:style-name="P593">6. OCHRONA ŚRODOWISKA (zalecane)</text:p>
      <text:p text:style-name="P594">(należy określić, jaki wpływ na środowisko będzie miała realizacja zaproponowanego projektu, maks. 150 wyrazów)</text:p>
      <text:p text:style-name="P595">7. EFEKTY PROJEKTU <text:s/>W TYM <text:s/>BENEFICJENCI PROJEKTU*</text:p>
      <text:p text:style-name="P596">(należy wskazać zakładane efekty społeczne projektu, komu będzie służył projekt oraz którzy mieszkańcy skorzystają na jego realizacji, maks. 100 wyrazów)</text:p>
      <text:p text:style-name="P597"><text:span text:style-name="T598">8.<text:s/></text:span><text:span text:style-name="T599">SZACUNKOWY</text:span><text:span text:style-name="T600"><text:s/></text:span><text:span text:style-name="T601">KOSZTORYS</text:span><text:span text:style-name="T602"><text:s/></text:span><text:span text:style-name="T603">UWZGLĘDNIAJĄCY</text:span><text:span text:style-name="T604"><text:s/></text:span><text:span text:style-name="T605">WSZYSTKIE</text:span><text:span text:style-name="T606"><text:s/></text:span><text:span text:style-name="T607">RODZAJE</text:span><text:span text:style-name="T608"><text:s/></text:span><text:span text:style-name="T609">KOSZTÓW</text:span><text:span text:style-name="T610"><text:s/></text:span><text:span text:style-name="T611">I</text:span><text:span text:style-name="T612"><text:s/></text:span><text:span text:style-name="T613">WSZYSTKIE</text:span><text:span text:style-name="T614"><text:s/></text:span><text:span text:style-name="T615">ROBOTY</text:span><text:span text:style-name="T616"><text:s/></text:span><text:span text:style-name="T617">NIEZBĘDNE</text:span><text:span text:style-name="T618"><text:s/></text:span><text:span text:style-name="T619">DO</text:span><text:span text:style-name="T620"><text:s/></text:span><text:span text:style-name="T621">PEŁNEJ</text:span><text:span text:style-name="T622"><text:s/></text:span><text:span text:style-name="T623">REALIZACJI</text:span><text:span text:style-name="T624"><text:s/></text:span><text:span text:style-name="T625">PROJEKTU*</text:span></text:p>
      <table:table table:style-name="Table626">
        <table:table-columns>
          <table:table-column table:style-name="TableColumn627"/>
          <table:table-column table:style-name="TableColumn628"/>
        </table:table-columns>
        <table:table-row table:style-name="TableRow629">
          <table:table-cell table:style-name="TableCell630">
            <text:p text:style-name="P631"><text:span text:style-name="T632">Rodzaj<text:s/></text:span><text:span text:style-name="T633">kosztów</text:span></text:p>
          </table:table-cell>
          <table:table-cell table:style-name="TableCell634">
            <text:p text:style-name="P635"><text:span text:style-name="T636">Koszt</text:span><text:span text:style-name="T637"><text:s/>–<text:s/></text:span><text:span text:style-name="T638">kwota</text:span><text:span text:style-name="T639"><text:s/></text:span><text:span text:style-name="T640">brutto</text:span></text:p>
          </table:table-cell>
        </table:table-row>
        <table:table-row table:style-name="TableRow641">
          <table:table-cell table:style-name="TableCell642">
            <text:p text:style-name="P643">1.</text:p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p text:style-name="P648">2.</text:p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>(…)</text:p>
          </table:table-cell>
          <table:table-cell table:style-name="TableCell654">
            <text:p text:style-name="P655"/>
          </table:table-cell>
        </table:table-row>
        <table:table-row table:style-name="TableRow656">
          <table:table-cell table:style-name="TableCell657">
            <text:p text:style-name="P658">RAZEM</text:p>
          </table:table-cell>
          <table:table-cell table:style-name="TableCell659">
            <text:p text:style-name="P660"/>
          </table:table-cell>
        </table:table-row>
      </table:table>
      <text:p text:style-name="P661"/>
      <text:p text:style-name="P662"><text:span text:style-name="T663">9.<text:s/></text:span><text:span text:style-name="T664">DODATKOWE INFORMACJE O PROJEKCIE -<text:s/></text:span><text:span text:style-name="T665"><text:s/></text:span><text:span text:style-name="T666">ZAŁĄCZNIKI</text:span><text:span text:style-name="T667"><text:s/></text:span><text:span text:style-name="T668">(zalecane<text:s/></text:span><text:span text:style-name="T669">np.</text:span><text:span text:style-name="T670"><text:s/>koncepcje,<text:s/></text:span><text:span text:style-name="T671">zdjęcia,</text:span><text:span text:style-name="T672"><text:s/></text:span><text:span text:style-name="T673">ekspertyzy,</text:span><text:span text:style-name="T674"><text:s/></text:span><text:span text:style-name="T675">analizy</text:span><text:span text:style-name="T676"><text:s/></text:span><text:span text:style-name="T677">prawne,</text:span><text:span text:style-name="T678"><text:s/></text:span><text:span text:style-name="T679">rekomendacje,</text:span><text:span text:style-name="T680"><text:s/></text:span><text:span text:style-name="T681">opracowania</text:span><text:span text:style-name="T682"><text:s/></text:span><text:span text:style-name="T683">graficzne,</text:span><text:span text:style-name="T684"><text:s/></text:span><text:span text:style-name="T685">wizualne</text:span><text:span text:style-name="T686"><text:s/></text:span><text:span text:style-name="T687">itp.</text:span><text:span text:style-name="T688"><text:s/></text:span><text:span text:style-name="T689">).</text:span></text:p>
      <text:p text:style-name="P690"/>
      <text:p text:style-name="P691"/>
      <text:p text:style-name="P692"/>
      <text:p text:style-name="P693">10. LISTA PODPISÓW MIESZKAŃCÓW POPIERAJĄCYCH PROJEKT ZAMIESZKAŁYCH NA <text:s/>TERENIE MIASTA I GMINY PASŁĘK*</text:p>
      <text:p text:style-name="P694"><text:span text:style-name="T695"><text:s/></text:span><text:span text:style-name="T696">UWAGA:</text:span><text:span text:style-name="T697"><text:s text:c="4"/></text:span><text:span text:style-name="T698">Projekt wymaga<text:s/></text:span><text:span text:style-name="T699">poparcia co najmniej 15 mieszkańców<text:s/></text:span><text:span text:style-name="T700">zamieszkałych na terenie Miasta i Gminy <text:s/>Pasłęk <text:s text:c="4"/>( co najmniej15 podpisów).</text:span></text:p>
      <text:p text:style-name="P701"><text:s/></text:p>
      <text:p text:style-name="P702">Ja niżej wymieniony i podpisany udzielam poparcia projektowi do Budżetu Obywatelskiego Gminy Pasłęk na 2027 <text:s/>rok pod nazwą: <text:s text:c="4"/>___________________________________________________________________</text:p>
      <text:p text:style-name="P703">_______________________________________________________________________________________</text:p>
      <text:p text:style-name="P704">Informuje się osoby popierające projekt do Budżetu Obywatelskiego, iż informacja o administratorze Państwa danych osobowych oraz zakresie przetwarzania tych danych znajduje się w Klauzuli informacyjnej o przetwarzaniu danych osobowych <text:s/>stanowiącej załącznik do niniejszego formularza.</text:p>
      <text:p text:style-name="P705"/>
      <text:p text:style-name="P706"/>
      <text:p text:style-name="P707"/>
      <text:p text:style-name="P708"/>
      <text:p text:style-name="P709"/>
      <text:p text:style-name="P710"/>
      <table:table table:style-name="Table711">
        <table:table-columns>
          <table:table-column table:style-name="TableColumn712"/>
          <table:table-column table:style-name="TableColumn713"/>
          <table:table-column table:style-name="TableColumn714"/>
          <table:table-column table:style-name="TableColumn715"/>
        </table:table-columns>
        <table:table-row table:style-name="TableRow716">
          <table:table-cell table:style-name="TableCell717">
            <text:soft-page-break/>
            <text:p text:style-name="P718">L.p.</text:p>
          </table:table-cell>
          <table:table-cell table:style-name="TableCell719">
            <text:p text:style-name="P720">Imię i nazwisko mieszkańca Gminy Pasłęk popierającego projekt</text:p>
          </table:table-cell>
          <table:table-cell table:style-name="TableCell721">
            <text:p text:style-name="P722">Adres miejsca zamieszkania mieszkańca popierającego projekt</text:p>
          </table:table-cell>
          <table:table-cell table:style-name="TableCell723">
            <text:p text:style-name="P724">Osobisty podpis mieszkańca popierającego projekt</text:p>
          </table:table-cell>
        </table:table-row>
        <table:table-row table:style-name="TableRow725">
          <table:table-cell table:style-name="TableCell726">
            <text:p text:style-name="P727">1</text:p>
          </table:table-cell>
          <table:table-cell table:style-name="TableCell728">
            <text:p text:style-name="P729"/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>2</text:p>
          </table:table-cell>
          <table:table-cell table:style-name="TableCell738">
            <text:p text:style-name="P739"/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3</text:p>
          </table:table-cell>
          <table:table-cell table:style-name="TableCell748">
            <text:p text:style-name="P749"/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</table:table-row>
        <table:table-row table:style-name="TableRow755">
          <table:table-cell table:style-name="TableCell756">
            <text:p text:style-name="P757">4</text:p>
          </table:table-cell>
          <table:table-cell table:style-name="TableCell758">
            <text:p text:style-name="P759"/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5</text:p>
          </table:table-cell>
          <table:table-cell table:style-name="TableCell768">
            <text:p text:style-name="P769"/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</table:table-row>
        <table:table-row table:style-name="TableRow775">
          <table:table-cell table:style-name="TableCell776">
            <text:p text:style-name="P777">6</text:p>
          </table:table-cell>
          <table:table-cell table:style-name="TableCell778">
            <text:p text:style-name="P779"/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7</text:p>
          </table:table-cell>
          <table:table-cell table:style-name="TableCell788">
            <text:p text:style-name="P789"/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>8</text:p>
          </table:table-cell>
          <table:table-cell table:style-name="TableCell798">
            <text:p text:style-name="P799"/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</table:table-row>
        <table:table-row table:style-name="TableRow805">
          <table:table-cell table:style-name="TableCell806">
            <text:p text:style-name="P807">9</text:p>
          </table:table-cell>
          <table:table-cell table:style-name="TableCell808">
            <text:p text:style-name="P809"/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</table:table-row>
        <table:table-row table:style-name="TableRow815">
          <table:table-cell table:style-name="TableCell816">
            <text:p text:style-name="P817">10</text:p>
          </table:table-cell>
          <table:table-cell table:style-name="TableCell818">
            <text:p text:style-name="P819"/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</table:table-row>
        <table:table-row table:style-name="TableRow825">
          <table:table-cell table:style-name="TableCell826">
            <text:p text:style-name="P827">11</text:p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</table:table-row>
        <table:table-row table:style-name="TableRow834">
          <table:table-cell table:style-name="TableCell835">
            <text:p text:style-name="P836">12</text:p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</table:table-row>
        <table:table-row table:style-name="TableRow843">
          <table:table-cell table:style-name="TableCell844">
            <text:p text:style-name="P845">13</text:p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>
            <text:p text:style-name="P854">14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  <table:table-row table:style-name="TableRow861">
          <table:table-cell table:style-name="TableCell862">
            <text:p text:style-name="P863">15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</table:table-row>
        <table:table-row table:style-name="TableRow870">
          <table:table-cell table:style-name="TableCell871">
            <text:p text:style-name="P872">16</text:p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>17</text:p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>18</text:p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</table:table-row>
        <table:table-row table:style-name="TableRow897">
          <table:table-cell table:style-name="TableCell898">
            <text:p text:style-name="P899">19</text:p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20</text:p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</table:table-row>
      </table:table>
      <text:p text:style-name="P915"/>
      <text:p text:style-name="P916"/>
      <text:p text:style-name="P917"/>
      <text:soft-page-break/>
      <text:p text:style-name="P918"><text:span text:style-name="T919">12. WYMAGANE PODPISY , ZGODY, OŚWIADCZENIA POMYSŁODAWCY LUB REPREZENTANTA <text:s/>POMYSŁODAWCÓW PROJEKTU DO BUDŻETU OBYWATELSKIEGO GMINY PASŁĘK</text:span><text:span text:style-name="T920">*</text:span></text:p>
      <text:p text:style-name="P921"><text:span text:style-name="T922">Dokonuję zgłoszenia wyżej opisanego projektu do Budżetu Obywatelskiego Gminy Pasłęk na 2027 rok</text:span><text:span text:style-name="T923">.</text:span></text:p>
      <text:p text:style-name="P924">Informuje się osoby zgłaszające projekt do Budżetu Obywatelskiego, iż informacja o administratorze Państwa danych osobowych oraz zakresie przetwarzania tych danych znajduje się w Klauzuli informacyjnej o przetwarzaniu danych osobowych stanowiącej załącznik do niniejszego formularza.</text:p>
      <text:p text:style-name="P925"/>
      <text:p text:style-name="P926"><text:s text:c="136"/>__________________________ <text:s text:c="76"/>_________________________ <text:s text:c="99"/>Miejscowość, data<text:tab/><text:tab/><text:tab/><text:tab/><text:s text:c="38"/>Czytelny podpis pomysłodawcy <text:s text:c="100"/>lub reprezentanta pomysłodawców</text:p>
      <text:p text:style-name="P927"><text:span text:style-name="T928">Oświadczam, że wyrażam zgodę na podanie do publicznej wiadomości w dowolnej formie informacji o tym, że jestem pomysłodawcą / reprezentantem pomysłodawców projektu zgłoszonego do Budżetu Obywatelskiego Gminy Pasłęk na rok 2027.</text:span></text:p>
      <text:p text:style-name="P929"/>
      <text:p text:style-name="P930"/>
      <text:p text:style-name="P931"/>
      <text:p text:style-name="P932">______________________<text:tab/><text:tab/><text:tab/><text:tab/><text:tab/><text:tab/>_____________________________ <text:s/>Miejscowość, data<text:tab/><text:tab/><text:tab/><text:tab/><text:tab/><text:s text:c="28"/>Czytelny podpis pomysłodawcy<text:tab/><text:tab/><text:tab/><text:tab/><text:tab/><text:tab/><text:tab/><text:tab/><text:s text:c="15"/>lub reprezentanta pomysłodawców</text:p>
      <text:p text:style-name="P933"/>
      <text:p text:style-name="P934"/>
      <text:p text:style-name="P935"/>
      <text:p text:style-name="P936"/>
      <text:p text:style-name="P937"/>
      <text:p text:style-name="P938"/>
      <text:p text:style-name="P939"/>
      <text:p text:style-name="P940"/>
      <text:p text:style-name="P941"/>
      <text:p text:style-name="P942"/>
      <text:p text:style-name="P943"/>
      <text:p text:style-name="P944"/>
      <text:p text:style-name="P945"/>
      <text:p text:style-name="P946"/>
      <text:p text:style-name="P947"/>
      <text:p text:style-name="P948"/>
      <text:p text:style-name="P949"/>
      <text:p text:style-name="P950"/>
      <text:p text:style-name="P951"/>
      <text:p text:style-name="P952"/>
      <text:p text:style-name="P953"/>
      <text:p text:style-name="P954"/>
      <text:p text:style-name="P955"/>
      <text:p text:style-name="P956"/>
      <text:p text:style-name="P957"/>
      <text:p text:style-name="P958"/>
      <text:p text:style-name="P959"/>
      <text:p text:style-name="P960"/>
      <text:soft-page-break/>
      <text:p text:style-name="P961">ZAŁĄCZNIK DO FORMULARZA</text:p>
      <text:p text:style-name="P962"><text:s text:c="123"/>służącego do zgłaszania projektów</text:p>
      <text:p text:style-name="P963"><text:s text:c="113"/>do Budżetu Obywatelskiego</text:p>
      <text:p text:style-name="P964"><text:s text:c="112"/>Gminy Pasłęk na 2027 rok</text:p>
      <text:p text:style-name="P965"/>
      <text:p text:style-name="P966"/>
      <text:p text:style-name="P967"/>
      <text:h text:style-name="P968" text:outline-level="1">Klauzula informacyjna o przetwarzaniu danych osobowych</text:h>
      <text:p text:style-name="P969"><text:span text:style-name="T970">Szanowni Państwo</text:span><text:span text:style-name="T971">,</text:span></text:p>
      <text:p text:style-name="P972"><text:span text:style-name="T973">Na podstawie art. 13 ust. 1 i ust. 2 Rozporządzenia Parlamentu Europejskiego i Rady (UE) 2016/679 z 27 kwietnia 2016 r. w sprawie ochrony osób fizycznych w związku z przetwarzaniem danych osobowych i w sprawie swobodnego przepływu takich danych oraz uchylenia dyrektywy 95/46/WE (ogólne rozporządzenie o ochronie danych osobowych) (Dz.Urz.UE.L. z 2016r. Nr 119, stron.1) (dalej jako: „</text:span><text:span text:style-name="T974">RODO</text:span><text:span text:style-name="T975">”),<text:s/></text:span><text:span text:style-name="T976">informujemy Panią/Pana</text:span><text:span text:style-name="T977"><text:s/>o sposobie i celu, w jakim przetwarzamy Pani/Pana dane osobowe, a także o przysługujących Pani/Panu prawach, wynikających z regulacji o ochronie danych osobowych:</text:span></text:p>
      <text:list text:style-name="LFO13" text:continue-numbering="true">
        <text:list-item>
          <text:p text:style-name="P978">Administratorem Pani/Pana danych osobowych jest Burmistrz Pasłęka</text:p>
        </text:list-item>
        <text:list-item>
          <text:p text:style-name="P979"><text:span text:style-name="T980">Kontakt z Inspektorem Ochrony Danych (IOD) w Urzędzie Miejskim w Pasłęku <text:s/>Andrzejem Pągowskim możliwy jest pod numerem telefonu: 55 248 20 01 lub adresem e-mail:<text:s/></text:span><text:a xlink:href="mailto:iod@paslek.pl" office:target-frame-name="_top" xlink:show="replace"><text:span text:style-name="T981">iod@</text:span></text:a><text:a xlink:href="mailto:iod@paslek.pl" office:target-frame-name="_top" xlink:show="replace"><text:span text:style-name="T982">paslek</text:span></text:a><text:a xlink:href="mailto:iod@paslek.pl" office:target-frame-name="_top" xlink:show="replace"><text:span text:style-name="T983">.pl</text:span></text:a></text:p>
        </text:list-item>
        <text:list-item>
          <text:p text:style-name="P984">Pani/Pana dane osobowe będą <text:s/>przetwarzane w w celu realizacji Budżetu Obywatelskiego na rok 2027</text:p>
        </text:list-item>
        <text:list-item>
          <text:p text:style-name="P985">Z danych osobowych będziemy korzystać do momentu zakończenia realizacji celu określonego w pkt 3, a po tym czasie przez okres oraz w zakresie wymaganym przez przepisy powszechnie obowiązującego prawa.</text:p>
        </text:list-item>
        <text:list-item>
          <text:p text:style-name="P986">Pani/Pana dane mogą zostać przekazane: organom władzy publicznej oraz podmiotom wykonującym zadania publiczne, w zakresie i w celach, które wynikają z przepisów powszechnie obowiązującego prawa, w szczególności art. 5a ust. 1-4, 6 i <text:s text:c="2"/>7 ustawy z <text:s text:c="2"/>dnia 8 <text:s text:c="2"/>marca 1990 r. o <text:s text:c="2"/>samorządzie gminnym (tekst jednolity Dz. U. z <text:s text:c="2"/>2024 r. poz. 609 z późniejszymi zmianami)</text:p>
        </text:list-item>
        <text:list-item>
          <text:p text:style-name="P987">Pani/Pana dane mogą być przetwarzane <text:s/>w sposób zautomatyzowany i nie będą podlegać profilowaniu.</text:p>
        </text:list-item>
        <text:list-item>
          <text:p text:style-name="P988">W związku z przetwarzaniem Pani/Pana danych osobowych, przysługują Pani/Panu następujące prawa:</text:p>
          <text:list text:continue-numbering="true">
            <text:list-item>
              <text:p text:style-name="P989">prawo dostępu do danych osobowych,</text:p>
            </text:list-item>
            <text:list-item>
              <text:p text:style-name="P990">prawo żądania sprostowania/poprawienia danych osobowych;</text:p>
            </text:list-item>
            <text:list-item>
              <text:p text:style-name="P991">prawo żądania usunięcia danych osobowych przetwarzanych bezpodstawnie;</text:p>
            </text:list-item>
            <text:list-item>
              <text:p text:style-name="P992">prawo żądania ograniczenia przetwarzania danych osobowych;</text:p>
            </text:list-item>
            <text:list-item>
              <text:p text:style-name="P993">prawo wyrażenia sprzeciwu wobec przetwarzania Pani/Pana danych osobowych ze względu na Pani/Pana szczególną sytuacje – w przypadkach, gdy przetwarzamy dane na podstawie naszego prawnie usprawiedliwionego interesu;</text:p>
            </text:list-item>
            <text:list-item>
              <text:p text:style-name="P994">prawo do przenoszenia Pani/Pana danych osobowych, tj. prawo otrzymania od nas swoich danych osobowych. Prawo do przenoszenia danych osobowych przysługuje tylko co do tych danych, które przetwarzamy na podstawie Pani/Pana zgody;</text:p>
            </text:list-item>
            <text:list-item>
              <text:p text:style-name="P995">prawo wniesienia skargi do organu nadzorczego, gdy uzna Pani/Pan, iż przetwarzanie danych osobowych narusza przepisy ogólnego rozporządzenia o ochronie danych osobowych.</text:p>
            </text:list-item>
          </text:list>
        </text:list-item>
        <text:list-item>
          <text:p text:style-name="P996">Podanie przez Panią/Pana danych osobowych Administratorowi ma charakter dobrowolny, jednak ich niepodanie skutkuje brakiem możliwości dopisania się do listy osób głosujących na projekty budżetu obywatelskiego Gminy Pasłęk.</text:p>
        </text:list-item>
      </text:list>
      <text:p text:style-name="P997"/>
      <text:p text:style-name="P998"/>
      <text:p text:style-name="P999"/>
      <text:p text:style-name="P1000"/>
      <text:p text:style-name="P1001"/>
      <text:p text:style-name="P1002"/>
      <text:p text:style-name="P1003"/>
      <text:soft-page-break/>
      <text:p text:style-name="P1004"><text:span text:style-name="T1005">Załącznik B do Załącznika do<text:s/></text:span><text:span text:style-name="T1006">uchwały nr V/49/26</text:span></text:p>
      <text:p text:style-name="P1007"><text:span text:style-name="T1008"><text:s text:c="97"/>Rady</text:span><text:span text:style-name="T1009"><text:s/></text:span><text:span text:style-name="T1010">Miejskiej</text:span><text:span text:style-name="T1011"><text:s/></text:span><text:span text:style-name="T1012">w</text:span><text:span text:style-name="T1013"><text:s/></text:span><text:span text:style-name="T1014">Pasłęku</text:span><text:span text:style-name="T1015"><text:s/></text:span><text:span text:style-name="T1016"><text:s/>z dnia 28.05.2026 r.</text:span></text:p>
      <text:p text:style-name="P1017"/>
      <text:p text:style-name="P1018"/>
      <text:p text:style-name="P1019"><text:span text:style-name="T1020">KARTA</text:span><text:span text:style-name="T1021"><text:s/></text:span><text:span text:style-name="T1022">DO</text:span><text:span text:style-name="T1023"><text:s/></text:span><text:span text:style-name="T1024">GŁOSOWANIA</text:span></text:p>
      <text:p text:style-name="P1025"><text:span text:style-name="T1026">W</text:span><text:span text:style-name="T1027"><text:s/></text:span><text:span text:style-name="T1028">KONSULTACJACH</text:span><text:span text:style-name="T1029"><text:s/></text:span><text:span text:style-name="T1030">Z</text:span><text:span text:style-name="T1031"><text:s/></text:span><text:span text:style-name="T1032">MIESZKAŃCAMI</text:span><text:span text:style-name="T1033"><text:s/></text:span><text:span text:style-name="T1034">MIASTA</text:span><text:span text:style-name="T1035"><text:s/></text:span><text:span text:style-name="T1036">I</text:span><text:span text:style-name="T1037"><text:s/></text:span><text:span text:style-name="T1038">GMINY</text:span><text:span text:style-name="T1039"><text:s/></text:span><text:span text:style-name="T1040">PASŁĘK</text:span><text:span text:style-name="T1041"><text:s/></text:span><text:span text:style-name="T1042">W</text:span><text:span text:style-name="T1043"><text:s/></text:span><text:span text:style-name="T1044">SPRAWIE</text:span><text:span text:style-name="T1045"><text:s/></text:span><text:span text:style-name="T1046">BUDŻETU</text:span><text:span text:style-name="T1047"><text:s/></text:span><text:span text:style-name="T1048">OBYWATELSKIEGO,</text:span><text:span text:style-name="T1049"><text:s/></text:span><text:span text:style-name="T1050">JAKO</text:span><text:span text:style-name="T1051"><text:s/></text:span><text:span text:style-name="T1052">CZĘŚCI</text:span><text:span text:style-name="T1053"><text:s/></text:span><text:span text:style-name="T1054">BUDŻETU</text:span><text:span text:style-name="T1055"><text:s/></text:span><text:span text:style-name="T1056">GMINY</text:span><text:span text:style-name="T1057"><text:s/></text:span><text:span text:style-name="T1058">PASŁĘK</text:span><text:span text:style-name="T1059"><text:s/></text:span><text:span text:style-name="T1060">NA</text:span><text:span text:style-name="T1061"><text:s/>ROK<text:s/></text:span><text:span text:style-name="T1062">2027, PRZEPROWADZONYCH</text:span><text:span text:style-name="T1063"><text:s/></text:span><text:span text:style-name="T1064">W</text:span><text:span text:style-name="T1065"><text:s/></text:span><text:span text:style-name="T1066">DNIACH</text:span><text:span text:style-name="T1067"><text:s text:c="2"/>OD __________ DO ___________</text:span></text:p>
      <text:p text:style-name="P1068"/>
      <text:p text:style-name="P1069"/>
      <text:p text:style-name="P1070"><text:span text:style-name="T1071">1. UPRAWNIONYMI DO GŁOSOWANIA SĄ MIESZKAŃCY MIASTA I GMINY PASŁĘK.</text:span></text:p>
      <text:p text:style-name="P1072"><text:span text:style-name="T1073">2. ABY<text:s/></text:span><text:span text:style-name="T1074">PRAWIDŁOWO</text:span><text:span text:style-name="T1075"><text:s/></text:span><text:span text:style-name="T1076">ZAGŁOSOWAĆ</text:span><text:span text:style-name="T1077"><text:s/></text:span><text:span text:style-name="T1078">NALEŻY</text:span><text:span text:style-name="T1079"><text:s/></text:span><text:span text:style-name="T1080">w</text:span><text:span text:style-name="T1081"><text:s/></text:span><text:span text:style-name="T1082">tabeli</text:span><text:span text:style-name="T1083"><text:s/></text:span><text:span text:style-name="T1084">zamieszczonej</text:span><text:span text:style-name="T1085"><text:s/></text:span><text:span text:style-name="T1086">w</text:span><text:span text:style-name="T1087"><text:s/></text:span><text:span text:style-name="T1088">punkcie</text:span><text:span text:style-name="T1089"><text:s/>5<text:s/></text:span><text:span text:style-name="T1090">karty</text:span><text:span text:style-name="T1091"><text:s/></text:span><text:span text:style-name="T1092">do</text:span><text:span text:style-name="T1093"><text:s/></text:span><text:span text:style-name="T1094">głosowania</text:span><text:span text:style-name="T1095">:</text:span></text:p>
      <text:p text:style-name="P1096"><text:span text:style-name="T1097">-</text:span><text:span text:style-name="T1098"><text:s/></text:span><text:span text:style-name="T1099">wpisać</text:span><text:span text:style-name="T1100"><text:s/></text:span><text:span text:style-name="T1101">czytelnie</text:span><text:span text:style-name="T1102"><text:s/></text:span><text:span text:style-name="T1103">swoje</text:span><text:span text:style-name="T1104"><text:s/></text:span><text:span text:style-name="T1105">imię</text:span><text:span text:style-name="T1106"><text:s/></text:span><text:span text:style-name="T1107">i</text:span><text:span text:style-name="T1108"><text:s/></text:span><text:span text:style-name="T1109">nazwisko, cztery ostatnie cyfry numeru PESEL</text:span><text:span text:style-name="T1110"><text:s/></text:span><text:span text:style-name="T1111">oraz</text:span><text:span text:style-name="T1112"><text:s/></text:span><text:span text:style-name="T1113">adres</text:span><text:span text:style-name="T1114"><text:s/>miejsca<text:s/></text:span><text:span text:style-name="T1115">zamieszkania,</text:span></text:p>
      <text:p text:style-name="P1116"><text:span text:style-name="T1117">- wpisać</text:span><text:span text:style-name="T1118"><text:s/></text:span><text:span text:style-name="T1119">datę</text:span><text:span text:style-name="T1120"><text:s/></text:span><text:span text:style-name="T1121">głosowania,</text:span></text:p>
      <text:p text:style-name="P1122"><text:span text:style-name="T1123">-</text:span><text:span text:style-name="T1124"><text:s/>w przypadku głosowania przy pomocy papierowej karty do głosowania złożyć czytelny podpis z podaniem imienia i nazwiska, potwierdzający fakt głosowania,</text:span></text:p>
      <text:p text:style-name="P1125"><text:span text:style-name="T1126">- w przypadku głosowania w formie elektronicznej, w miejscu wymaganego podpisu podać swoje imię i nazwisko,</text:span></text:p>
      <text:p text:style-name="P1127"><text:span text:style-name="T1128">-<text:s/></text:span><text:span text:style-name="T1129">oddać</text:span><text:span text:style-name="T1130"><text:s/></text:span><text:span text:style-name="T1131">głos</text:span><text:span text:style-name="T1132"><text:s/></text:span><text:span text:style-name="T1133">na</text:span><text:span text:style-name="T1134"><text:s/>jeden projekt</text:span><text:span text:style-name="T1135"><text:s/></text:span><text:span text:style-name="T1136">spośród</text:span><text:span text:style-name="T1137"><text:s/>projektów podlegających konsultacjom<text:s/></text:span><text:span text:style-name="T1138">zamieszczonych</text:span><text:span text:style-name="T1139"><text:s/></text:span><text:span text:style-name="T1140">w</text:span><text:span text:style-name="T1141"><text:s text:c="2"/></text:span><text:span text:style-name="T1142">punkcie</text:span><text:span text:style-name="T1143"><text:s/>6<text:s/></text:span><text:span text:style-name="T1144">karty</text:span><text:span text:style-name="T1145"><text:s/></text:span><text:span text:style-name="T1146">do</text:span><text:span text:style-name="T1147"><text:s/></text:span><text:span text:style-name="T1148">głosowania.</text:span></text:p>
      <text:p text:style-name="P1149"><text:span text:style-name="T1150">3.</text:span><text:span text:style-name="T1151"><text:s/></text:span><text:span text:style-name="T1152">ZASADY</text:span><text:span text:style-name="T1153"><text:s/></text:span><text:span text:style-name="T1154">GŁOSOWANIA:</text:span></text:p>
      <text:p text:style-name="P1155">- Można <text:s/>głosować <text:s/>tylko raz w wyznaczonym terminie głosowania.</text:p>
      <text:p text:style-name="P1156">- Głosujący może wybrać tylko 1 projekt spośród projektów podlegających konsultacjom zamieszczonych w punkcie 6 karty do głosowania.</text:p>
      <text:p text:style-name="P1157">- Głosować można przy pomocy papierowej karty do głosowania lub drogą elektroniczną.</text:p>
      <text:p text:style-name="P1158">- Głosujący przy pomocy papierowej karty do głosowania stawia <text:s/>znak „X” w kolumnie „WYBÓR” w wierszu, w którym widnieje nazwa wybranego przez głosującego projektu.</text:p>
      <text:p text:style-name="P1159"><text:span text:style-name="T1160">- Głosujący drogą elektroniczną zaznacza wybrany projekt checboxem „wybierz” w kolumnie „wybór”.</text:span></text:p>
      <text:p text:style-name="P1161"><text:span text:style-name="T1162">4.</text:span><text:span text:style-name="T1163"><text:s/></text:span><text:span text:style-name="T1164">GŁOS</text:span><text:span text:style-name="T1165"><text:s/></text:span><text:span text:style-name="T1166">UZNAJE</text:span><text:span text:style-name="T1167"><text:s/></text:span><text:span text:style-name="T1168">SIĘ</text:span><text:span text:style-name="T1169"><text:s/></text:span><text:span text:style-name="T1170">ZA</text:span><text:span text:style-name="T1171"><text:s/></text:span><text:span text:style-name="T1172">NIEWAŻNY,</text:span><text:span text:style-name="T1173"><text:s/></text:span><text:span text:style-name="T1174">JEŚLI</text:span><text:span text:style-name="T1175"><text:s/></text:span><text:span text:style-name="T1176">ZACHODZI</text:span><text:span text:style-name="T1177"><text:s/></text:span><text:span text:style-name="T1178">CO</text:span><text:span text:style-name="T1179"><text:s/></text:span><text:span text:style-name="T1180">NAJMNIEJ</text:span><text:span text:style-name="T1181"><text:s/></text:span><text:span text:style-name="T1182">JEDNA</text:span><text:span text:style-name="T1183"><text:s/></text:span><text:span text:style-name="T1184">Z</text:span><text:span text:style-name="T1185"><text:s/></text:span><text:span text:style-name="T1186">PONIŻSZYCH</text:span><text:span text:style-name="T1187"><text:s/></text:span><text:span text:style-name="T1188">OKOLICZNOŚCI:</text:span></text:p>
      <text:p text:style-name="P1189"><text:span text:style-name="T1190">-<text:s/></text:span><text:span text:style-name="T1191">głosujący</text:span><text:span text:style-name="T1192"><text:s/></text:span><text:span text:style-name="T1193">na</text:span><text:span text:style-name="T1194"><text:s/></text:span><text:span text:style-name="T1195">karcie</text:span><text:span text:style-name="T1196"><text:s/>do głosowania<text:s/></text:span><text:span text:style-name="T1197">nie</text:span><text:span text:style-name="T1198"><text:s/>zagłosował na <text:s/>żaden<text:s/></text:span><text:span text:style-name="T1199">projekt</text:span><text:span text:style-name="T1200"><text:s/></text:span><text:span text:style-name="T1201">lub</text:span><text:span text:style-name="T1202"><text:s/>zagłosował na więcej niż 1<text:s/></text:span><text:span text:style-name="T1203">projekt,</text:span></text:p>
      <text:p text:style-name="P1204"><text:span text:style-name="T1205">-<text:s/></text:span><text:span text:style-name="T1206">głosujący</text:span><text:span text:style-name="T1207"><text:s/></text:span><text:span text:style-name="T1208">nie</text:span><text:span text:style-name="T1209"><text:s/></text:span><text:span text:style-name="T1210">podał</text:span><text:span text:style-name="T1211"><text:s/></text:span><text:span text:style-name="T1212">na</text:span><text:span text:style-name="T1213"><text:s/></text:span><text:span text:style-name="T1214">karcie</text:span><text:span text:style-name="T1215"><text:s/></text:span><text:span text:style-name="T1216">do</text:span><text:span text:style-name="T1217"><text:s/></text:span><text:span text:style-name="T1218">głosowania</text:span><text:span text:style-name="T1219"><text:s/>swojego<text:s/></text:span><text:span text:style-name="T1220">imienia,</text:span><text:span text:style-name="T1221"><text:s/></text:span><text:span text:style-name="T1222">nazwiska, czterech ostatnich cyfr numeru PESEL</text:span><text:span text:style-name="T1223"><text:s/>lub adresu miejsca zamieszkania, albo gdy<text:s/></text:span><text:span text:style-name="T1224">dane</text:span><text:span text:style-name="T1225"><text:s/></text:span><text:span text:style-name="T1226">te</text:span><text:span text:style-name="T1227"><text:s/>lub ich części<text:s/></text:span><text:span text:style-name="T1228">wpisane</text:span><text:span text:style-name="T1229"><text:s/></text:span><text:span text:style-name="T1230">na</text:span><text:span text:style-name="T1231"><text:s/></text:span><text:span text:style-name="T1232">karcie</text:span><text:span text:style-name="T1233"><text:s/></text:span><text:span text:style-name="T1234">są</text:span><text:span text:style-name="T1235"><text:s/></text:span><text:span text:style-name="T1236">nieczytelne,</text:span></text:p>
      <text:p text:style-name="P1237"><text:span text:style-name="T1238">-</text:span><text:span text:style-name="T1239"><text:s/>podane przez głosującego imię lub nazwisko albo cztery ostatnie cyfry numeru PESEL są niezgodne z danymi dotyczącymi głosującego zawartymi <text:s/>w ewidencji ludności albo z danymi zawartymi <text:s/>w sporządzonym rejestrze uprawnionych do udziału w konsultacjach w sprawie budżetu obywatelskiego,</text:span></text:p>
      <text:p text:style-name="P1240"><text:span text:style-name="T1241">- potwierdzenie faktu głosowania nie zostało dokonane złożeniem na papierowej karcie do głosowania <text:s/>czytelnego podpisu z podaniem imienia i nazwiska,</text:span></text:p>
      <text:p text:style-name="P1242">- głosujący nie wpisał daty głosowania,</text:p>
      <text:p text:style-name="P1243">- głosujący nie jest mieszkańcem Gminy Pasłęk,</text:p>
      <text:p text:style-name="P1244"><text:span text:style-name="T1245">- głosujący zagłosuje więcej niż jeden raz,</text:span></text:p>
      <text:p text:style-name="P1246">- głosujący drogą elektroniczną nie dopełnił wszystkich czynności wymaganych przy tym sposobie głosowania.</text:p>
      <text:p text:style-name="P1247"/>
      <text:p text:style-name="P1248"/>
      <text:soft-page-break/>
      <text:p text:style-name="P1249"><text:span text:style-name="T1250">5.</text:span><text:span text:style-name="T1251"><text:s/></text:span><text:span text:style-name="T1252">DANE</text:span><text:span text:style-name="T1253"><text:s/></text:span><text:span text:style-name="T1254">OSOBOWE</text:span><text:span text:style-name="T1255"><text:s text:c="2"/></text:span><text:span text:style-name="T1256">GŁOSUJĄCEGO.</text:span><text:span text:style-name="T1257"><text:s text:c="2"/>POŚWIADCZENIE FAKTU GŁOSOWANIA</text:span></text:p>
      <text:p text:style-name="P1258"><text:span text:style-name="T1259">(wypełnia</text:span><text:span text:style-name="T1260"><text:s/></text:span><text:span text:style-name="T1261">głosujący)</text:span></text:p>
      <table:table table:style-name="Table1262">
        <table:table-columns>
          <table:table-column table:style-name="TableColumn1263"/>
          <table:table-column table:style-name="TableColumn1264"/>
        </table:table-columns>
        <table:table-row table:style-name="TableRow1265">
          <table:table-cell table:style-name="TableCell1266">
            <text:p text:style-name="P1267"><text:span text:style-name="T1268">Dane</text:span><text:span text:style-name="T1269"><text:s/>dotyczące<text:s/></text:span><text:span text:style-name="T1270">głosującego</text:span><text:span text:style-name="T1271">:</text:span></text:p>
            <text:p text:style-name="P1272"><text:span text:style-name="T1273">Imię</text:span><text:span text:style-name="T1274"><text:s/></text:span><text:span text:style-name="T1275">/</text:span><text:span text:style-name="T1276"><text:s/></text:span><text:span text:style-name="T1277">Imiona:</text:span></text:p>
            <text:p text:style-name="P1278"/>
            <text:p text:style-name="P1279"><text:span text:style-name="T1280">…</text:span><text:span text:style-name="T1281">..........................................................................</text:span></text:p>
            <text:p text:style-name="P1282"/>
            <text:p text:style-name="P1283">Nazwisko:</text:p>
            <text:p text:style-name="P1284"/>
            <text:p text:style-name="P1285"><text:span text:style-name="T1286">…</text:span><text:span text:style-name="T1287">...........................................................................</text:span></text:p>
            <text:p text:style-name="P1288"/>
            <text:p text:style-name="P1289"/>
            <text:p text:style-name="P1290"><text:span text:style-name="T1291">Cztery <text:s/>ostanie cyfry numeru PESEL:</text:span><text:span text:style-name="T1292">……………</text:span></text:p>
            <text:p text:style-name="P1293"/>
            <text:p text:style-name="P1294"><text:span text:style-name="T1295">ADRES</text:span><text:span text:style-name="T1296"><text:s/>MIEJSCA <text:s/></text:span><text:span text:style-name="T1297">ZAMIESZKANIA:</text:span></text:p>
            <text:p text:style-name="P1298"/>
            <text:p text:style-name="P1299"><text:span text:style-name="T1300">miejscowość…</text:span><text:span text:style-name="T1301">......................................................</text:span></text:p>
            <text:p text:style-name="P1302"/>
            <text:p text:style-name="P1303"><text:span text:style-name="T1304">ulica…</text:span><text:span text:style-name="T1305">...................................................................</text:span></text:p>
            <text:p text:style-name="P1306"/>
            <text:p text:style-name="P1307"><text:span text:style-name="T1308">nr</text:span><text:span text:style-name="T1309"><text:s/>budynku…………nr mieszkania……………</text:span></text:p>
          </table:table-cell>
          <table:table-cell table:style-name="TableCell1310">
            <text:p text:style-name="P1311">POTWIERDZENIE FAKTU GŁOSOWANIA</text:p>
            <text:p text:style-name="P1312">Informuje się osoby biorące udział w konsultacjach, że informacja o administratorze Państwa danych osobowych oraz zakresie przetwarzania tych danych znajduje się <text:s/>w <text:s/>Klauzuli <text:s/>informacyjnej o przetwarzaniu danych osobowych stanowiącej załącznik do niniejszej karty do glosowania.</text:p>
            <text:p text:style-name="P1313"/>
            <text:p text:style-name="P1314"><text:span text:style-name="T1315">Data g</text:span><text:span text:style-name="T1316">łosowania</text:span><text:span text:style-name="T1317"><text:s/>_______ <text:s text:c="6"/>___________ <text:s text:c="3"/>___________</text:span></text:p>
            <text:p text:style-name="P1318"><text:s text:c="31"/>(dzień) <text:s text:c="12"/>(miesiąc) <text:s text:c="8"/>(rok)</text:p>
            <text:p text:style-name="P1319"/>
            <text:p text:style-name="P1320"><text:span text:style-name="T1321">Własnoręczny,</text:span><text:span text:style-name="T1322"><text:s/></text:span><text:span text:style-name="T1323">czytelny</text:span><text:span text:style-name="T1324"><text:s/></text:span><text:span text:style-name="T1325">podpis</text:span><text:span text:style-name="T1326"><text:s/></text:span><text:span text:style-name="T1327">głosującego, a w przypadku głosowania drogą elektroniczną imię i nazwisko głosującego:</text:span></text:p>
            <text:p text:style-name="P1328"/>
            <text:p text:style-name="P1329"><text:span text:style-name="T1330">_____________________ <text:s text:c="14"/>_____________________</text:span></text:p>
            <text:p text:style-name="P1331"><text:span text:style-name="T1332"><text:s text:c="13"/></text:span><text:span text:style-name="T1333">(imię</text:span><text:span text:style-name="T1334">) <text:s text:c="45"/>(</text:span><text:span text:style-name="T1335">nazwisko)</text:span></text:p>
          </table:table-cell>
        </table:table-row>
      </table:table>
      <text:p text:style-name="P1336"><text:span text:style-name="T1337">6.</text:span><text:span text:style-name="T1338"><text:s/></text:span><text:span text:style-name="T1339">WYKAZ</text:span><text:span text:style-name="T1340"><text:s/></text:span><text:span text:style-name="T1341">PROJEKTÓW</text:span><text:span text:style-name="T1342"><text:s/>INWESTYCYJNYCH<text:s/></text:span><text:span text:style-name="T1343">ZGŁOSZONYCH</text:span><text:span text:style-name="T1344"><text:s/></text:span><text:span text:style-name="T1345">DO</text:span><text:span text:style-name="T1346"><text:s/></text:span><text:span text:style-name="T1347">BUDŻETU</text:span><text:span text:style-name="T1348"><text:s/></text:span><text:span text:style-name="T1349">OBYWATELSKIEGO</text:span><text:span text:style-name="T1350"><text:s/></text:span><text:span text:style-name="T1351">JAKO</text:span><text:span text:style-name="T1352"><text:s/></text:span><text:span text:style-name="T1353">CZĘŚCI</text:span><text:span text:style-name="T1354"><text:s/></text:span><text:span text:style-name="T1355">BUDŻETU</text:span><text:span text:style-name="T1356"><text:s/></text:span><text:span text:style-name="T1357">GMINY</text:span><text:span text:style-name="T1358"><text:s/></text:span><text:span text:style-name="T1359">PASŁĘK</text:span><text:span text:style-name="T1360"><text:s/></text:span><text:span text:style-name="T1361">NA</text:span><text:span text:style-name="T1362"><text:s/>ROK<text:s/></text:span><text:span text:style-name="T1363">2027,</text:span><text:span text:style-name="T1364"><text:s/></text:span><text:span text:style-name="T1365">PODLEGAJĄCYCH</text:span><text:span text:style-name="T1366"><text:s text:c="2"/></text:span><text:span text:style-name="T1367">GŁOSOWANIU W KONSULTACJACH Z MIESZKAŃCAMI</text:span></text:p>
      <table:table table:style-name="Table1368">
        <table:table-columns>
          <table:table-column table:style-name="TableColumn1369"/>
          <table:table-column table:style-name="TableColumn1370"/>
          <table:table-column table:style-name="TableColumn1371"/>
          <table:table-column table:style-name="TableColumn1372"/>
          <table:table-column table:style-name="TableColumn1373"/>
        </table:table-columns>
        <table:table-row table:style-name="TableRow1374">
          <table:table-cell table:style-name="TableCell1375">
            <text:p text:style-name="P1376">LP</text:p>
            <text:p text:style-name="P1377"/>
          </table:table-cell>
          <table:table-cell table:style-name="TableCell1378">
            <text:p text:style-name="P1379"><text:span text:style-name="T1380">NAZWA</text:span><text:span text:style-name="T1381"><text:s/>PROJEKTU</text:span></text:p>
            <text:p text:style-name="P1382"><text:span text:style-name="T1383">(TYTUŁ</text:span><text:span text:style-name="T1384"><text:s/></text:span><text:span text:style-name="T1385">PROJEKTU</text:span><text:span text:style-name="T1386"><text:s/></text:span><text:span text:style-name="T1387">NADANY</text:span><text:span text:style-name="T1388"><text:s/></text:span><text:span text:style-name="T1389">PRZEZ</text:span><text:span text:style-name="T1390"><text:s/></text:span><text:span text:style-name="T1391">POMYSŁODAWCĘ)</text:span></text:p>
          </table:table-cell>
          <table:table-cell table:style-name="TableCell1392">
            <text:p text:style-name="P1393"><text:span text:style-name="T1394">LOKALIZACJA</text:span><text:span text:style-name="T1395"><text:s/>PROJEKTU</text:span></text:p>
          </table:table-cell>
          <table:table-cell table:style-name="TableCell1396">
            <text:p text:style-name="P1397"><text:span text:style-name="T1398">KOSZT</text:span><text:span text:style-name="T1399"><text:s/></text:span><text:span text:style-name="T1400">PROJEKTU*</text:span></text:p>
            <text:p text:style-name="P1401"><text:span text:style-name="T1402">(w</text:span><text:span text:style-name="T1403"><text:s/></text:span><text:span text:style-name="T1404">zł)</text:span></text:p>
          </table:table-cell>
          <table:table-cell table:style-name="TableCell1405">
            <text:p text:style-name="P1406"><text:span text:style-name="T1407">WYBÓR</text:span><text:span text:style-name="T1408"><text:s/></text:span><text:span text:style-name="T1409">(miejsce</text:span><text:span text:style-name="T1410"><text:s/></text:span><text:span text:style-name="T1411">na</text:span><text:span text:style-name="T1412"><text:s text:c="2"/></text:span><text:span text:style-name="T1413">postawienie</text:span><text:span text:style-name="T1414"><text:s/></text:span><text:span text:style-name="T1415">znaku</text:span><text:span text:style-name="T1416"><text:s/>„</text:span><text:span text:style-name="T1417">X</text:span><text:span text:style-name="T1418">” lub zazn. checboxem „wybierz”)</text:span></text:p>
          </table:table-cell>
        </table:table-row>
        <table:table-row table:style-name="TableRow1419">
          <table:table-cell table:style-name="TableCell1420" table:number-columns-spanned="5">
            <text:p text:style-name="P1421"><text:span text:style-name="T1422">PROJEKTY</text:span><text:span text:style-name="T1423"><text:s/></text:span><text:span text:style-name="T1424">ZLOKALIZOWANE</text:span><text:span text:style-name="T1425"><text:s/></text:span><text:span text:style-name="T1426">NA</text:span><text:span text:style-name="T1427"><text:s/></text:span><text:span text:style-name="T1428">TERENIE</text:span><text:span text:style-name="T1429"><text:s/></text:span><text:span text:style-name="T1430">MIASTA</text:span><text:span text:style-name="T1431"><text:s/></text:span><text:span text:style-name="T1432">PASŁĘKA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33">
          <table:table-cell table:style-name="TableCell1434">
            <text:p text:style-name="P1435">1</text:p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able:table table:style-name="Table1443">
              <table:table-columns>
                <table:table-column table:style-name="TableColumn1444"/>
              </table:table-columns>
              <table:table-row table:style-name="TableRow1445">
                <table:table-cell table:style-name="TableCell1446">
                  <text:p text:style-name="P1447"><text:bookmark-start text:name="_Hlk176510184"/></text:p>
                </table:table-cell>
              </table:table-row>
            </table:table>
            <text:p text:style-name="P1448"><text:bookmark-end text:name="_Hlk176510184"/></text:p>
          </table:table-cell>
        </table:table-row>
        <table:table-row table:style-name="TableRow1449">
          <table:table-cell table:style-name="TableCell1450">
            <text:p text:style-name="P1451">2</text:p>
          </table:table-cell>
          <table:table-cell table:style-name="TableCell1452">
            <text:p text:style-name="P1453"/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  <table:table-cell table:style-name="TableCell1458">
            <table:table table:style-name="Table1459">
              <table:table-columns>
                <table:table-column table:style-name="TableColumn1460"/>
              </table:table-columns>
              <table:table-row table:style-name="TableRow1461">
                <table:table-cell table:style-name="TableCell1462">
                  <text:p text:style-name="P1463"/>
                </table:table-cell>
              </table:table-row>
            </table:table>
            <text:p text:style-name="P1464"/>
          </table:table-cell>
        </table:table-row>
        <table:table-row table:style-name="TableRow1465">
          <table:table-cell table:style-name="TableCell1466">
            <text:p text:style-name="P1467">3</text:p>
          </table:table-cell>
          <table:table-cell table:style-name="TableCell1468">
            <text:p text:style-name="P1469"/>
          </table:table-cell>
          <table:table-cell table:style-name="TableCell1470">
            <text:p text:style-name="P1471"/>
          </table:table-cell>
          <table:table-cell table:style-name="TableCell1472">
            <text:p text:style-name="P1473"/>
          </table:table-cell>
          <table:table-cell table:style-name="TableCell1474">
            <table:table table:style-name="Table1475">
              <table:table-columns>
                <table:table-column table:style-name="TableColumn1476"/>
              </table:table-columns>
              <table:table-row table:style-name="TableRow1477">
                <table:table-cell table:style-name="TableCell1478">
                  <text:p text:style-name="P1479"/>
                </table:table-cell>
              </table:table-row>
            </table:table>
            <text:p text:style-name="P1480"/>
          </table:table-cell>
        </table:table-row>
        <table:table-row table:style-name="TableRow1481">
          <table:table-cell table:style-name="TableCell1482" table:number-columns-spanned="5">
            <text:p text:style-name="P1483"><text:span text:style-name="T1484">PROJEKTY</text:span><text:span text:style-name="T1485"><text:s/></text:span><text:span text:style-name="T1486">ZLOKALIZOWANE</text:span><text:span text:style-name="T1487"><text:s/></text:span><text:span text:style-name="T1488">NA</text:span><text:span text:style-name="T1489"><text:s/></text:span><text:span text:style-name="T1490">TERENACH</text:span><text:span text:style-name="T1491"><text:s/>SOŁECTW<text:s/></text:span><text:span text:style-name="T1492">GMINY</text:span><text:span text:style-name="T1493"><text:s/></text:span><text:span text:style-name="T1494">PASŁĘK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95">
          <table:table-cell table:style-name="TableCell1496">
            <text:p text:style-name="P1497">4</text:p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/>
          </table:table-cell>
          <table:table-cell table:style-name="TableCell1504">
            <table:table table:style-name="Table1505">
              <table:table-columns>
                <table:table-column table:style-name="TableColumn1506"/>
              </table:table-columns>
              <table:table-row table:style-name="TableRow1507">
                <table:table-cell table:style-name="TableCell1508">
                  <text:p text:style-name="P1509"/>
                </table:table-cell>
              </table:table-row>
            </table:table>
            <text:p text:style-name="P1510"/>
          </table:table-cell>
        </table:table-row>
        <table:table-row table:style-name="TableRow1511">
          <table:table-cell table:style-name="TableCell1512">
            <text:p text:style-name="P1513">5</text:p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able:table table:style-name="Table1521">
              <table:table-columns>
                <table:table-column table:style-name="TableColumn1522"/>
              </table:table-columns>
              <table:table-row table:style-name="TableRow1523">
                <table:table-cell table:style-name="TableCell1524">
                  <text:p text:style-name="P1525"/>
                </table:table-cell>
              </table:table-row>
            </table:table>
            <text:p text:style-name="P1526"/>
          </table:table-cell>
        </table:table-row>
        <table:table-row table:style-name="TableRow1527">
          <table:table-cell table:style-name="TableCell1528">
            <text:p text:style-name="P1529">(...)</text:p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 table:style-name="TableCell1536">
            <table:table table:style-name="Table1537">
              <table:table-columns>
                <table:table-column table:style-name="TableColumn1538"/>
              </table:table-columns>
              <table:table-row table:style-name="TableRow1539">
                <table:table-cell table:style-name="TableCell1540">
                  <text:p text:style-name="P1541"/>
                </table:table-cell>
              </table:table-row>
            </table:table>
            <text:p text:style-name="P1542"/>
            <text:p text:style-name="P1543"/>
          </table:table-cell>
        </table:table-row>
      </table:table>
      <text:p text:style-name="P1544"><text:span text:style-name="T1545">*<text:s/></text:span><text:span text:style-name="T1546">Przedstawione</text:span><text:span text:style-name="T1547"><text:s/></text:span><text:span text:style-name="T1548">koszty</text:span><text:span text:style-name="T1549"><text:s/>projektów mają charakter szacunkowy</text:span><text:span text:style-name="T1550">.</text:span></text:p>
      <text:soft-page-break/>
      <text:h text:style-name="P1551" text:outline-level="1"><text:span text:style-name="T1552">ZAŁĄCZNIK DO KARTY DO GŁOSOWANIA</text:span></text:h>
      <text:p text:style-name="P1553"><text:s text:c="112"/>w konsultacjach w sprawie Budżetu Obywatelskiego Gminy Pasłęk na 2027rok</text:p>
      <text:p text:style-name="P1554"/>
      <text:p text:style-name="P1555"><text:bookmark-start text:name="_Hlk212637878"/></text:p>
      <text:h text:style-name="P1556" text:outline-level="1"/>
      <text:h text:style-name="P1557" text:outline-level="1">Klauzula informacyjna o przetwarzaniu danych osobowych</text:h>
      <text:p text:style-name="P1558"><text:span text:style-name="T1559">Szanowni Państwo</text:span><text:span text:style-name="T1560">,</text:span></text:p>
      <text:p text:style-name="P1561"><text:span text:style-name="T1562">Na podstawie art. 13 ust. 1 i ust. 2 Rozporządzenia Parlamentu Europejskiego i Rady (UE) 2016/679 z 27 kwietnia 2016 r. w sprawie ochrony osób fizycznych w związku z przetwarzaniem danych osobowych i w sprawie swobodnego przepływu takich danych oraz uchylenia dyrektywy 95/46/WE (ogólne rozporządzenie o ochronie danych osobowych) (Dz.Urz.UE.L. z 2016r. Nr 119, stron.1) (dalej jako: „</text:span><text:span text:style-name="T1563">RODO</text:span><text:span text:style-name="T1564">”),<text:s/></text:span><text:span text:style-name="T1565">informujemy Panią/Pana</text:span><text:span text:style-name="T1566"><text:s/>o sposobie i celu, w jakim przetwarzamy Pani/Pana dane osobowe, a także o przysługujących Pani/Panu prawach, wynikających z regulacji o ochronie danych osobowych:</text:span></text:p>
      <text:list text:style-name="LFO14" text:continue-numbering="true">
        <text:list-item>
          <text:p text:style-name="P1567">Administratorem Pani/Pana danych osobowych jest Burmistrz Pasłęka</text:p>
        </text:list-item>
        <text:list-item>
          <text:p text:style-name="P1568"><text:span text:style-name="T1569">Kontakt z Inspektorem Ochrony Danych (IOD) w Urzędzie Miejskim w Pasłęku <text:s/>Andrzejem Pągowskim możliwy jest pod numerem telefonu: 55 248 20 01 lub adresem e-mail:<text:s/></text:span><text:a xlink:href="mailto:iod@paslek.pl" office:target-frame-name="_top" xlink:show="replace"><text:span text:style-name="T1570">iod@</text:span></text:a><text:a xlink:href="mailto:iod@paslek.pl" office:target-frame-name="_top" xlink:show="replace"><text:span text:style-name="T1571">paslek</text:span></text:a><text:a xlink:href="mailto:iod@paslek.pl" office:target-frame-name="_top" xlink:show="replace"><text:span text:style-name="T1572">.pl</text:span></text:a></text:p>
        </text:list-item>
        <text:list-item>
          <text:p text:style-name="P1573">Pani/Pana dane osobowe będą <text:s/>przetwarzane w w celu realizacji Budżetu Obywatelskiego na rok 2027</text:p>
        </text:list-item>
        <text:list-item>
          <text:p text:style-name="P1574">Z danych osobowych będziemy korzystać do momentu zakończenia realizacji celu określonego w pkt 3, a po tym czasie przez okres oraz w zakresie wymaganym przez przepisy powszechnie obowiązującego prawa.</text:p>
        </text:list-item>
        <text:list-item>
          <text:p text:style-name="P1575">Pani/Pana dane mogą zostać przekazane: organom władzy publicznej oraz podmiotom wykonującym zadania publiczne, w zakresie i w celach, które wynikają z przepisów powszechnie obowiązującego prawa, w szczególności art. 5a ust. 1-4, 6 i <text:s text:c="2"/>7 ustawy z <text:s text:c="2"/>dnia 8 <text:s text:c="2"/>marca 1990 r. o <text:s text:c="2"/>samorządzie gminnym (tekst jednolity Dz. U. z <text:s text:c="2"/>2024 r. poz. 609 z późniejszymi zmianami).</text:p>
        </text:list-item>
        <text:list-item>
          <text:p text:style-name="P1576">Pani/Pana dane mogą być przetwarzane <text:s/>w sposób zautomatyzowany i nie będą podlegać profilowaniu.</text:p>
        </text:list-item>
        <text:list-item>
          <text:p text:style-name="P1577">W związku z przetwarzaniem Pani/Pana danych osobowych, przysługują Pani/Panu następujące prawa:</text:p>
          <text:list text:continue-numbering="true">
            <text:list-item>
              <text:p text:style-name="P1578">prawo dostępu do danych osobowych,</text:p>
            </text:list-item>
            <text:list-item>
              <text:p text:style-name="P1579">prawo żądania sprostowania/poprawienia danych osobowych;</text:p>
            </text:list-item>
            <text:list-item>
              <text:p text:style-name="P1580">prawo żądania usunięcia danych osobowych przetwarzanych bezpodstawnie;</text:p>
            </text:list-item>
            <text:list-item>
              <text:p text:style-name="P1581">prawo żądania ograniczenia przetwarzania danych osobowych;</text:p>
            </text:list-item>
            <text:list-item>
              <text:p text:style-name="P1582">prawo wyrażenia sprzeciwu wobec przetwarzania Pani/Pana danych osobowych ze względu na Pani/Pana szczególną sytuacje – w przypadkach, gdy przetwarzamy dane na podstawie naszego prawnie usprawiedliwionego interesu;</text:p>
            </text:list-item>
            <text:list-item>
              <text:p text:style-name="P1583">prawo do przenoszenia Pani/Pana danych osobowych, tj. prawo otrzymania od nas swoich danych osobowych. Prawo do przenoszenia danych osobowych przysługuje tylko co do tych danych, które przetwarzamy na podstawie Pani/Pana zgody;</text:p>
            </text:list-item>
            <text:list-item>
              <text:p text:style-name="P1584">prawo wniesienia skargi do organu nadzorczego, gdy uzna Pani/Pan, iż przetwarzanie danych osobowych narusza przepisy ogólnego rozporządzenia o ochronie danych osobowych.</text:p>
            </text:list-item>
          </text:list>
        </text:list-item>
        <text:list-item>
          <text:p text:style-name="P1585">Podanie przez Panią/Pana danych osobowych Administratorowi ma charakter dobrowolny, jednak ich niepodanie skutkuje brakiem możliwości dopisania się do listy osób głosujących na projekty budżetu obywatelskiego Gminy Pasłęk.</text:p>
        </text:list-item>
      </text:list>
      <text:p text:style-name="P1586"><text:bookmark-end text:name="_Hlk212637878"/></text:p>
      <text:p text:style-name="P1587"/>
      <text:p text:style-name="P1588"/>
      <text:p text:style-name="P1589"/>
      <text:p text:style-name="P1590"/>
      <text:p text:style-name="P1591"/>
      <text:p text:style-name="P1592"/>
      <text:p text:style-name="P1593"/>
      <text:p text:style-name="P1594"/>
      <text:soft-page-break/>
      <text:p text:style-name="P1595"><text:span text:style-name="T1596">Załącznik C do Załącznika do<text:s/></text:span><text:span text:style-name="T1597">uchwały</text:span><text:span text:style-name="T1598"><text:s/>nr<text:s/></text:span><text:span text:style-name="T1599">V/49/26</text:span></text:p>
      <text:p text:style-name="P1600"><text:span text:style-name="T1601"><text:s text:c="5"/>Rady</text:span><text:span text:style-name="T1602"><text:s/></text:span><text:span text:style-name="T1603">Miejskiej</text:span><text:span text:style-name="T1604"><text:s/></text:span><text:span text:style-name="T1605">w</text:span><text:span text:style-name="T1606"><text:s/></text:span><text:span text:style-name="T1607">Pasłęku</text:span><text:span text:style-name="T1608"><text:s/></text:span><text:span text:style-name="T1609">z dnia 28.05.2026 r.</text:span></text:p>
      <text:p text:style-name="P1610"/>
      <text:p text:style-name="P1611"/>
      <table:table table:style-name="Table1612">
        <table:table-columns>
          <table:table-column table:style-name="TableColumn1613"/>
          <table:table-column table:style-name="TableColumn1614"/>
        </table:table-columns>
        <table:table-row table:style-name="TableRow1615">
          <table:table-cell table:style-name="TableCell1616" table:number-columns-spanned="2">
            <text:p text:style-name="P1617"><text:span text:style-name="T1618">HARMONOGRAM</text:span><text:span text:style-name="T1619"><text:s/></text:span><text:span text:style-name="T1620">KONSULTACJI</text:span><text:span text:style-name="T1621"><text:s/></text:span><text:span text:style-name="T1622">Z</text:span><text:span text:style-name="T1623"><text:s/></text:span><text:span text:style-name="T1624">MIESZKAŃCAMI</text:span><text:span text:style-name="T1625"><text:s/></text:span><text:span text:style-name="T1626">MIASTA</text:span><text:span text:style-name="T1627"><text:s/></text:span><text:span text:style-name="T1628">I</text:span><text:span text:style-name="T1629"><text:s/></text:span><text:span text:style-name="T1630">GMINY</text:span><text:span text:style-name="T1631"><text:s/></text:span><text:span text:style-name="T1632">PASŁĘK</text:span><text:span text:style-name="T1633"><text:s/></text:span><text:span text:style-name="T1634">W</text:span><text:span text:style-name="T1635"><text:s/></text:span><text:span text:style-name="T1636">SPRAWIE</text:span><text:span text:style-name="T1637"><text:s/></text:span><text:span text:style-name="T1638">BUDŻETU</text:span><text:span text:style-name="T1639"><text:s/></text:span><text:span text:style-name="T1640">OBYWATELSKIEGO</text:span><text:span text:style-name="T1641"><text:s/></text:span><text:span text:style-name="T1642">JAKO</text:span><text:span text:style-name="T1643"><text:s/></text:span><text:span text:style-name="T1644">CZĘŚCI</text:span><text:span text:style-name="T1645"><text:s/></text:span><text:span text:style-name="T1646">BUDŻETU</text:span><text:span text:style-name="T1647"><text:s/></text:span></text:p>
            <text:p text:style-name="P1648"><text:span text:style-name="T1649">G</text:span><text:span text:style-name="T1650">MINY</text:span><text:span text:style-name="T1651"><text:s/></text:span><text:span text:style-name="T1652">PASŁĘK</text:span><text:span text:style-name="T1653"><text:s/></text:span><text:span text:style-name="T1654">NA</text:span><text:span text:style-name="T1655"><text:s/>ROK<text:s/></text:span><text:span text:style-name="T1656">2027</text:span></text:p>
          </table:table-cell>
          <table:covered-table-cell/>
        </table:table-row>
        <table:table-row table:style-name="TableRow1657">
          <table:table-cell table:style-name="TableCell1658">
            <text:p text:style-name="P1659"><text:span text:style-name="T1660">Składanie<text:s/></text:span><text:span text:style-name="T1661">propozycji</text:span><text:span text:style-name="T1662"><text:s/></text:span><text:span text:style-name="T1663">projektów</text:span><text:span text:style-name="T1664"><text:s/></text:span><text:span text:style-name="T1665">do</text:span><text:span text:style-name="T1666"><text:s/></text:span><text:span text:style-name="T1667">Budżetu</text:span><text:span text:style-name="T1668"><text:s/></text:span><text:span text:style-name="T1669">Obywatelskiego</text:span><text:span text:style-name="T1670"><text:s/>Gminy Pasłęk<text:s/></text:span><text:span text:style-name="T1671">na</text:span><text:span text:style-name="T1672"><text:s/></text:span><text:span text:style-name="T1673">rok</text:span><text:span text:style-name="T1674"><text:s/></text:span><text:span text:style-name="T1675">20</text:span><text:span text:style-name="T1676">27</text:span></text:p>
          </table:table-cell>
          <table:table-cell table:style-name="TableCell1677">
            <text:p text:style-name="P1678"><text:span text:style-name="T1679">Od 24.08.2026 r. do 11.09.2026 r. w dni robocze w godzinach pracy Urzędu Miejskiego w Pasłęku</text:span></text:p>
          </table:table-cell>
        </table:table-row>
        <table:table-row table:style-name="TableRow1680">
          <table:table-cell table:style-name="TableCell1681">
            <text:p text:style-name="P1682">Ocena zgłoszonych projektów w zakresie określonym uchwałą Rady Miejskiej przez Komisję ds. Budżetu Obywatelskiego, rozpatrzenie przez Burmistrza Pasłęka <text:s/>odwołań od decyzji ww. Komisji o niedopuszczeniu projektu go głosowania oraz zatwierdzenie przez Burmistrza Pasłęka list do konsultacji.</text:p>
          </table:table-cell>
          <table:table-cell table:style-name="TableCell1683">
            <text:p text:style-name="P1684"><text:span text:style-name="T1685">Od <text:s/>14.09.2026 r. do 22.09.2026 r.<text:s/></text:span></text:p>
          </table:table-cell>
        </table:table-row>
        <table:table-row table:style-name="TableRow1686">
          <table:table-cell table:style-name="TableCell1687">
            <text:p text:style-name="P1688"><text:span text:style-name="T1689">Podanie przez Burmistrza Pasłęka <text:s/>do wiadomości publicznej w formie obwieszczenia, informacji o możliwości dopisania się do rejestru uprawnionych do udziału w konsultacjach z mieszkańcami w sprawie Budżetu Obywatelskiego na 2027 rok, przez osoby będące mieszkańcami Miasta i Gminy Pasłęk niemające zameldowania na terenie tej gminy, co najmniej 7 dni przed datą pierwszego dnia głosowania.</text:span></text:p>
          </table:table-cell>
          <table:table-cell table:style-name="TableCell1690">
            <text:p text:style-name="P1691">Od 29.09.2026 r. do ostatniego dnia przed pierwszym dniem głosowania</text:p>
          </table:table-cell>
        </table:table-row>
        <table:table-row table:style-name="TableRow1692">
          <table:table-cell table:style-name="TableCell1693">
            <text:p text:style-name="P1694"><text:span text:style-name="T1695">1.Głosowanie</text:span><text:span text:style-name="T1696"><text:s/></text:span><text:span text:style-name="T1697">mieszkańców przy pomocy papierowych kart</text:span><text:span text:style-name="T1698"><text:s/></text:span><text:span text:style-name="T1699">w</text:span><text:span text:style-name="T1700"><text:s/></text:span><text:span text:style-name="T1701">konsultacjach</text:span><text:span text:style-name="T1702"><text:s/></text:span><text:span text:style-name="T1703">dotyczących</text:span><text:span text:style-name="T1704"><text:s/></text:span><text:span text:style-name="T1705">wyboru</text:span><text:span text:style-name="T1706"><text:s/></text:span><text:span text:style-name="T1707">do</text:span><text:span text:style-name="T1708"><text:s/></text:span><text:span text:style-name="T1709">realizacji</text:span><text:span text:style-name="T1710"><text:s/></text:span><text:span text:style-name="T1711">projektów</text:span><text:span text:style-name="T1712"><text:s/></text:span><text:span text:style-name="T1713">zgłoszonych</text:span><text:span text:style-name="T1714"><text:s/></text:span><text:span text:style-name="T1715">do</text:span><text:span text:style-name="T1716"><text:s/></text:span><text:span text:style-name="T1717">Budżetu</text:span><text:span text:style-name="T1718"><text:s/></text:span><text:span text:style-name="T1719">Obywatelskiego</text:span><text:span text:style-name="T1720"><text:s/>G</text:span><text:span text:style-name="T1721">miny</text:span><text:span text:style-name="T1722"><text:s/></text:span><text:span text:style-name="T1723">Pasłęk</text:span><text:span text:style-name="T1724"><text:s/></text:span><text:span text:style-name="T1725">na</text:span><text:span text:style-name="T1726"><text:s/>rok<text:s/></text:span><text:span text:style-name="T1727">2027.</text:span></text:p>
            <text:p text:style-name="P1728"><text:span text:style-name="T1729">2. Głosowanie drogą elektroniczną.</text:span></text:p>
          </table:table-cell>
          <table:table-cell table:style-name="TableCell1730">
            <text:p text:style-name="P1731"><text:span text:style-name="T1732">Od 05.10.2026 r. do 16.10.2026 r. w</text:span><text:span text:style-name="T1733"><text:s/></text:span><text:span text:style-name="T1734">dni</text:span><text:span text:style-name="T1735"><text:s/></text:span><text:span text:style-name="T1736">robocze</text:span><text:span text:style-name="T1737"><text:s/></text:span><text:span text:style-name="T1738">w</text:span><text:span text:style-name="T1739"><text:s/></text:span><text:span text:style-name="T1740">godzinach</text:span><text:span text:style-name="T1741"><text:s/></text:span><text:span text:style-name="T1742">pracy</text:span><text:span text:style-name="T1743"><text:s/></text:span><text:span text:style-name="T1744">Urzędu</text:span><text:span text:style-name="T1745"><text:s/></text:span><text:span text:style-name="T1746">Miejskiego</text:span><text:span text:style-name="T1747"><text:s/></text:span><text:span text:style-name="T1748">w</text:span><text:span text:style-name="T1749"><text:s/></text:span><text:span text:style-name="T1750">Pasłęku.</text:span></text:p>
            <text:p text:style-name="P1751"/>
            <text:p text:style-name="P1752"/>
            <text:p text:style-name="P1753"><text:span text:style-name="T1754">Od dnia 05.10.2026 r. do dnia 16.10.2026 r. do godz. 00:00.</text:span></text:p>
          </table:table-cell>
        </table:table-row>
        <table:table-row table:style-name="TableRow1755">
          <table:table-cell table:style-name="TableCell1756">
            <text:p text:style-name="P1757"><text:span text:style-name="T1758">Ustalenie</text:span><text:span text:style-name="T1759"><text:s/></text:span><text:span text:style-name="T1760">i</text:span><text:span text:style-name="T1761"><text:s/></text:span><text:span text:style-name="T1762">o</text:span><text:span text:style-name="T1763">głoszenie</text:span><text:span text:style-name="T1764"><text:s/></text:span><text:span text:style-name="T1765">wyników</text:span><text:span text:style-name="T1766"><text:s/></text:span><text:span text:style-name="T1767">konsultacji</text:span><text:span text:style-name="T1768"><text:s text:c="2"/></text:span><text:span text:style-name="T1769">w</text:span><text:span text:style-name="T1770"><text:s/></text:span><text:span text:style-name="T1771">sprawie</text:span><text:span text:style-name="T1772"><text:s/></text:span><text:span text:style-name="T1773">Budżetu</text:span><text:span text:style-name="T1774"><text:s/></text:span><text:span text:style-name="T1775">Obywatelskiego</text:span><text:span text:style-name="T1776"><text:s/></text:span><text:span text:style-name="T1777">Gminy</text:span><text:span text:style-name="T1778"><text:s/></text:span><text:span text:style-name="T1779">Pasłęk</text:span><text:span text:style-name="T1780"><text:s/></text:span><text:span text:style-name="T1781">na</text:span><text:span text:style-name="T1782"><text:s/></text:span><text:span text:style-name="T1783">rok</text:span><text:span text:style-name="T1784"><text:s/></text:span><text:span text:style-name="T1785">20</text:span><text:span text:style-name="T1786">27</text:span></text:p>
          </table:table-cell>
          <table:table-cell table:style-name="TableCell1787">
            <text:p text:style-name="P1788"><text:span text:style-name="T1789">Do 30.10.2026 r.</text:span></text:p>
          </table:table-cell>
        </table:table-row>
      </table:table>
      <text:p text:style-name="P1790"/>
      <text:p text:style-name="P1791"/>
      <text:p text:style-name="P1792"/>
      <text:p text:style-name="P1793"/>
      <text:p text:style-name="P1794"/>
      <text:p text:style-name="P1795"/>
      <text:p text:style-name="P1796"/>
      <text:p text:style-name="P1797"/>
      <text:p text:style-name="P1798"/>
      <text:p text:style-name="P1799"/>
      <text:soft-page-break/>
      <text:p text:style-name="P1800"><text:span text:style-name="T1801">Załącznik D do Załącznika do uchwały nr V/49/26</text:span></text:p>
      <text:p text:style-name="P1802"><text:s text:c="2"/>Rady Miejskiej w Pasłęku z dnia 28.05.2026 r.</text:p>
      <text:p text:style-name="P1803"/>
      <text:p text:style-name="P1804">KARTA OCENY</text:p>
      <text:p text:style-name="P1805">PROJEKTU pn._________________________________________________________________________</text:p>
      <text:p text:style-name="P1806">ZGŁOSZONEGO DO BUDŻETU OBYWATELSKIEGO GMINY PASŁĘK NA ............ROK</text:p>
      <table:table table:style-name="Table1807">
        <table:table-columns>
          <table:table-column table:style-name="TableColumn1808"/>
          <table:table-column table:style-name="TableColumn1809"/>
          <table:table-column table:style-name="TableColumn1810"/>
          <table:table-column table:style-name="TableColumn1811"/>
        </table:table-columns>
        <table:table-row table:style-name="TableRow1812">
          <table:table-cell table:style-name="TableCell1813" table:number-rows-spanned="2">
            <text:p text:style-name="P1814">Lp</text:p>
          </table:table-cell>
          <table:table-cell table:style-name="TableCell1815" table:number-rows-spanned="2">
            <text:p text:style-name="P1816">Wymogi formalne jakie powinien spełniać projekt <text:s/>zgłoszony do</text:p>
            <text:p text:style-name="P1817"><text:s/>Budżetu Obywatelskiego</text:p>
          </table:table-cell>
          <table:table-cell table:style-name="TableCell1818" table:number-columns-spanned="2">
            <text:p text:style-name="P1819">Spełnienie wymogu</text:p>
          </table:table-cell>
          <table:covered-table-cell/>
        </table:table-row>
        <table:table-row table:style-name="TableRow1820">
          <table:covered-table-cell>
            <text:p text:style-name="P1821"/>
          </table:covered-table-cell>
          <table:covered-table-cell>
            <text:p text:style-name="P1822"/>
          </table:covered-table-cell>
          <table:table-cell table:style-name="TableCell1823">
            <text:p text:style-name="P1824">TAK</text:p>
          </table:table-cell>
          <table:table-cell table:style-name="TableCell1825">
            <text:p text:style-name="P1826">NIE</text:p>
          </table:table-cell>
        </table:table-row>
        <table:table-row table:style-name="TableRow1827">
          <table:table-cell table:style-name="TableCell1828">
            <text:p text:style-name="P1829">1</text:p>
          </table:table-cell>
          <table:table-cell table:style-name="TableCell1830">
            <text:p text:style-name="P1831">Koszt pojedynczego projektu nie może przekroczyć kwoty 170 000 zł.</text:p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</table:table-row>
        <table:table-row table:style-name="TableRow1836">
          <table:table-cell table:style-name="TableCell1837">
            <text:p text:style-name="P1838">2</text:p>
          </table:table-cell>
          <table:table-cell table:style-name="TableCell1839">
            <text:p text:style-name="P1840"><text:span text:style-name="T1841">Projekt musi mieć charakter inwestycji</text:span><text:span text:style-name="T1842"><text:note text:note-class="footnote" text:id="_ftn1"><text:note-citation>2</text:note-citation><text:note-body><text:p text:style-name="Tekstprzypisudolnego"><text:s/>Inwestycja jest przeznaczeniem środków finansowych na utworzenie lub powiększenie majątku trwałego.</text:p><text:p text:style-name="Tekstprzypisudolnego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text:span text:style-name="T1843"><text:s/>i uwzględniać możliwości i wymagania techniczne obowiązujące dla danego rodzaju inwestycji oraz w możliwym stopniu zapewniać dostępność osobom ze szczególnymi potrzebami,</text:span></text:p>
          </table:table-cell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</table:table-row>
        <table:table-row table:style-name="TableRow1848">
          <table:table-cell table:style-name="TableCell1849">
            <text:p text:style-name="P1850">3</text:p>
          </table:table-cell>
          <table:table-cell table:style-name="TableCell1851">
            <text:p text:style-name="P1852"><text:s text:c="5"/>Powinien dotyczyć zadań własnych Gminy Pasłęk.</text:p>
          </table:table-cell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</table:table-row>
        <table:table-row table:style-name="TableRow1857">
          <table:table-cell table:style-name="TableCell1858">
            <text:p text:style-name="P1859">4</text:p>
          </table:table-cell>
          <table:table-cell table:style-name="TableCell1860">
            <text:p text:style-name="P1861">Być zgodny z obowiązującymi w Gminie Pasłęk planami przestrzennego zagospodarowania oraz programami <text:s/>gospodarczymi uchwalonymi przez Radę Miejską</text:p>
          </table:table-cell>
          <table:table-cell table:style-name="TableCell1862">
            <text:p text:style-name="P1863"/>
          </table:table-cell>
          <table:table-cell table:style-name="TableCell1864">
            <text:p text:style-name="P1865"/>
          </table:table-cell>
        </table:table-row>
        <table:table-row table:style-name="TableRow1866">
          <table:table-cell table:style-name="TableCell1867">
            <text:p text:style-name="P1868">5</text:p>
          </table:table-cell>
          <table:table-cell table:style-name="TableCell1869">
            <text:p text:style-name="P1870">Powinien być zlokalizowany na terenie lub obiekcie <text:s/>stanowiącym <text:s/>wyłączna własność Gminy Pasłęk albo na terenie lub obiekcie, do którego Gmina Pasłęk<text:s/><text:soft-page-break/>posiada tytuł prawny umożliwiający realizację projektu i zachowanie majątku wytworzonego w wyniku wykonania projektu</text:p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</table:table-row>
        <table:table-row table:style-name="TableRow1875">
          <table:table-cell table:style-name="TableCell1876">
            <text:p text:style-name="P1877">6</text:p>
          </table:table-cell>
          <table:table-cell table:style-name="TableCell1878">
            <text:p text:style-name="P1879">Zakres rzeczowy projektu nie może kolidować <text:s/>z innym zaplanowanym zadaniem inwestycyjnym <text:s/>lub <text:s/>innym przedsięwzięciem koniecznym <text:s/>do realizacji <text:s/>przez gminę</text:p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</table:table-row>
        <table:table-row table:style-name="TableRow1884">
          <table:table-cell table:style-name="TableCell1885" table:number-rows-spanned="3">
            <text:p text:style-name="P1886">7</text:p>
          </table:table-cell>
          <table:table-cell table:style-name="TableCell1887" table:number-rows-spanned="3">
            <text:p text:style-name="P1888">Realizacja projektu powinna spełniać wymogi celowości, gospodarności i racjonalności wydatkowania środków publicznych, w tym w szczególności w odniesieniu do:</text:p>
            <text:p text:style-name="P1889">a) już istniejącej infrastruktury i majątku,</text:p>
            <text:p text:style-name="P1890">b) kosztów realizacji projektu oraz <text:s/>przyszłych kosztów utrzymania infrastruktury powstałej w ramach projektu</text:p>
          </table:table-cell>
          <table:table-cell table:style-name="TableCell1891" table:number-columns-spanned="2">
            <text:p text:style-name="P1892"/>
            <text:p text:style-name="P1893"/>
          </table:table-cell>
          <table:covered-table-cell/>
        </table:table-row>
        <table:table-row table:style-name="TableRow1894">
          <table:covered-table-cell>
            <text:p text:style-name="P1895"/>
          </table:covered-table-cell>
          <table:covered-table-cell>
            <text:p text:style-name="P1896"/>
          </table:covered-table-cell>
          <table:table-cell table:style-name="TableCell1897">
            <text:p text:style-name="P1898"/>
            <text:p text:style-name="P1899"/>
          </table:table-cell>
          <table:table-cell table:style-name="TableCell1900">
            <text:p text:style-name="P1901"/>
          </table:table-cell>
        </table:table-row>
        <table:table-row table:style-name="TableRow1902">
          <table:covered-table-cell>
            <text:p text:style-name="P1903"/>
          </table:covered-table-cell>
          <table:covered-table-cell>
            <text:p text:style-name="P1904"/>
          </table:covered-table-cell>
          <table:table-cell table:style-name="TableCell1905">
            <text:p text:style-name="P1906"/>
          </table:table-cell>
          <table:table-cell table:style-name="TableCell1907">
            <text:p text:style-name="P1908"/>
          </table:table-cell>
        </table:table-row>
        <table:table-row table:style-name="TableRow1909">
          <table:table-cell table:style-name="TableCell1910">
            <text:p text:style-name="P1911">8</text:p>
          </table:table-cell>
          <table:table-cell table:style-name="TableCell1912">
            <text:p text:style-name="P1913">Zgłoszony projekt musi mieć określoną lokalizację, wskazującą czy dotyczy terenu miasta Pasłęka, czy terenów sołectw Gminy Pasłęk</text:p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</table:table-row>
        <table:table-row table:style-name="TableRow1918">
          <table:table-cell table:style-name="TableCell1919">
            <text:p text:style-name="P1920">9</text:p>
          </table:table-cell>
          <table:table-cell table:style-name="TableCell1921">
            <text:p text:style-name="P1922">Projekt powinien mieć charakter jednoroczny, tj. finansowanie realizacji projektu może nastąpić z budżetu Gminy Pasłęk uchwalonego na......... rok</text:p>
          </table:table-cell>
          <table:table-cell table:style-name="TableCell1923">
            <text:p text:style-name="P1924"/>
          </table:table-cell>
          <table:table-cell table:style-name="TableCell1925">
            <text:p text:style-name="P1926"/>
          </table:table-cell>
        </table:table-row>
        <table:table-row table:style-name="TableRow1927">
          <table:table-cell table:style-name="TableCell1928">
            <text:p text:style-name="P1929">10</text:p>
          </table:table-cell>
          <table:table-cell table:style-name="TableCell1930">
            <text:p text:style-name="P1931">Cel projektu winien służyć zaspokajaniu zbiorowych potrzeb mieszkańców Gminy Pasłęk</text:p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</table:table-row>
        <table:table-row table:style-name="TableRow1936">
          <table:table-cell table:style-name="TableCell1937">
            <text:p text:style-name="P1938">11</text:p>
          </table:table-cell>
          <table:table-cell table:style-name="TableCell1939">
            <text:p text:style-name="P1940">Projekt musi mieć poparcie poświadczone podpisami 15 mieszkańców zamieszkałych na terenie Gminy Pasłęk, które powinny być złożone na formularzu służącym do zgłoszenia projektu do Budżetu Obywatelskiego</text:p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</table:table-row>
        <table:table-row table:style-name="TableRow1945">
          <table:table-cell table:style-name="TableCell1946">
            <text:p text:style-name="P1947">12</text:p>
          </table:table-cell>
          <table:table-cell table:style-name="TableCell1948">
            <text:p text:style-name="P1949">Projekt powinien być zgłoszony przez mieszkańca lub grupę mieszkańców Gminy Pasłęk<text:s/></text:p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</table:table-row>
        <table:table-row table:style-name="TableRow1954">
          <table:table-cell table:style-name="TableCell1955">
            <text:p text:style-name="P1956">13</text:p>
          </table:table-cell>
          <table:table-cell table:style-name="TableCell1957">
            <text:p text:style-name="P1958">Formularz zgłoszenia projektu został wypełniony w wymaganym zakresie i złożony w formie pisemnej</text:p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</table:table-row>
        <table:table-row table:style-name="TableRow1963">
          <table:table-cell table:style-name="TableCell1964">
            <text:p text:style-name="P1965">14</text:p>
          </table:table-cell>
          <table:table-cell table:style-name="TableCell1966">
            <text:p text:style-name="P1967">Formularz został złożony <text:s/>w wymaganym terminie i miejscu</text:p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</table:table-row>
        <table:table-row table:style-name="TableRow1972">
          <table:table-cell table:style-name="TableCell1973">
            <text:p text:style-name="P1974">15</text:p>
          </table:table-cell>
          <table:table-cell table:style-name="TableCell1975">
            <text:p text:style-name="P1976">Projekt jest zgodny z obowiązującym prawem i jego realizacja nie naruszy obowiązujących przepisów prawa</text:p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</table:table-row>
        <table:table-row table:style-name="TableRow1981">
          <table:table-cell table:style-name="TableCell1982">
            <text:p text:style-name="P1983">16</text:p>
          </table:table-cell>
          <table:table-cell table:style-name="TableCell1984">
            <text:p text:style-name="P1985">Projekt jest możliwy <text:s/>do wykonania pod względem <text:s/>technicznym przez gminę</text:p>
          </table:table-cell>
          <table:table-cell table:style-name="TableCell1986">
            <text:p text:style-name="P1987"/>
          </table:table-cell>
          <table:table-cell table:style-name="TableCell1988">
            <text:p text:style-name="P1989"/>
          </table:table-cell>
        </table:table-row>
      </table:table>
      <text:p text:style-name="P1990"/>
      <text:p text:style-name="P1991"/>
      <text:p text:style-name="P1992"/>
      <text:p text:style-name="P1993">Sporządził: …………………………….</text:p>
      <text:p text:style-name="P1994"/>
      <text:p text:style-name="P1995"/>
      <text:p text:style-name="P1996"/>
      <text:p text:style-name="P1997"/>
      <text:p text:style-name="P1998"/>
      <text:p text:style-name="P1999"/>
      <text:p text:style-name="P2000"><text:bookmark-start text:name="_Hlk215473363"/></text:p>
      <text:p text:style-name="P2001"><text:span text:style-name="T2002">Załącznik</text:span><text:span text:style-name="T2003"><text:s/></text:span><text:span text:style-name="T2004">E do Załącznika do<text:s/></text:span><text:span text:style-name="T2005">uchwały nr V/49/26</text:span></text:p>
      <text:p text:style-name="P2006"><text:span text:style-name="T2007">Rady</text:span><text:span text:style-name="T2008"><text:s/></text:span><text:span text:style-name="T2009">Miejskiej</text:span><text:span text:style-name="T2010"><text:s/></text:span><text:span text:style-name="T2011">w</text:span><text:span text:style-name="T2012"><text:s/></text:span><text:span text:style-name="T2013">Pasłęku<text:s/></text:span><text:span text:style-name="T2014">z dnia 28.05.2026 r.</text:span></text:p>
      <text:p text:style-name="P2015"/>
      <text:p text:style-name="P2016">PROTOKÓŁ</text:p>
      <text:p text:style-name="P2017"><text:span text:style-name="T2018">z</text:span><text:span text:style-name="T2019"><text:s/></text:span><text:span text:style-name="T2020">wyników</text:span><text:span text:style-name="T2021"><text:s/></text:span><text:span text:style-name="T2022">konsultacji</text:span><text:span text:style-name="T2023"><text:s text:c="2"/></text:span><text:span text:style-name="T2024">z</text:span><text:span text:style-name="T2025"><text:s/></text:span><text:span text:style-name="T2026">mieszkańcami</text:span><text:span text:style-name="T2027"><text:s/></text:span><text:span text:style-name="T2028">Gminy</text:span><text:span text:style-name="T2029"><text:s/></text:span><text:span text:style-name="T2030">Pasłęk</text:span></text:p>
      <text:p text:style-name="P2031"><text:span text:style-name="T2032">przeprowadzonych</text:span><text:span text:style-name="T2033"><text:s/></text:span><text:span text:style-name="T2034">w</text:span><text:span text:style-name="T2035"><text:s/></text:span><text:span text:style-name="T2036">dniach</text:span><text:span text:style-name="T2037"><text:s/>od ______________do ______________<text:s/></text:span><text:span text:style-name="T2038">20___</text:span><text:span text:style-name="T2039"><text:s/></text:span><text:span text:style-name="T2040">roku</text:span><text:span text:style-name="T2041"><text:s text:c="3"/></text:span></text:p>
      <text:p text:style-name="P2042"><text:span text:style-name="T2043"><text:s/></text:span><text:span text:style-name="T2044">w</text:span><text:span text:style-name="T2045"><text:s/></text:span><text:span text:style-name="T2046">sprawie</text:span><text:span text:style-name="T2047"><text:s/></text:span><text:span text:style-name="T2048">wyboru</text:span><text:span text:style-name="T2049"><text:s/></text:span><text:span text:style-name="T2050">projektów</text:span><text:span text:style-name="T2051"><text:s/></text:span><text:span text:style-name="T2052">do</text:span><text:span text:style-name="T2053"><text:s/></text:span><text:span text:style-name="T2054">realizacji</text:span><text:span text:style-name="T2055"><text:s/></text:span><text:span text:style-name="T2056">w</text:span><text:span text:style-name="T2057"><text:s/></text:span><text:span text:style-name="T2058">ramach</text:span><text:span text:style-name="T2059"><text:s/></text:span><text:span text:style-name="T2060">Budżetu</text:span><text:span text:style-name="T2061"><text:s/></text:span><text:span text:style-name="T2062">Obywatelskiego</text:span></text:p>
      <text:p text:style-name="P2063"><text:span text:style-name="T2064">jako</text:span><text:span text:style-name="T2065"><text:s/></text:span><text:span text:style-name="T2066">części</text:span><text:span text:style-name="T2067"><text:s/></text:span><text:span text:style-name="T2068">budżetu</text:span><text:span text:style-name="T2069"><text:s/></text:span><text:span text:style-name="T2070">Gminy</text:span><text:span text:style-name="T2071"><text:s/></text:span><text:span text:style-name="T2072">Pasłęk</text:span><text:span text:style-name="T2073"><text:s/></text:span><text:span text:style-name="T2074">na</text:span><text:span text:style-name="T2075"><text:s/></text:span><text:span text:style-name="T2076">2027 rok</text:span></text:p>
      <text:p text:style-name="P2077"/>
      <text:p text:style-name="P2078"><text:span text:style-name="T2079">Głosowanie</text:span><text:span text:style-name="T2080"><text:s/></text:span><text:span text:style-name="T2081">rozpoczęło</text:span><text:span text:style-name="T2082"><text:s/></text:span><text:span text:style-name="T2083">się</text:span><text:span text:style-name="T2084"><text:s/></text:span><text:span text:style-name="T2085">w</text:span><text:span text:style-name="T2086"><text:s/>dniu ............................... o godz............</text:span><text:span text:style-name="T2087">,</text:span><text:span text:style-name="T2088"><text:s/></text:span><text:span text:style-name="T2089">a</text:span><text:span text:style-name="T2090"><text:s/></text:span><text:span text:style-name="T2091">zakończyło</text:span><text:span text:style-name="T2092"><text:s/></text:span><text:span text:style-name="T2093">się</text:span><text:span text:style-name="T2094"><text:s/></text:span><text:span text:style-name="T2095">w</text:span><text:span text:style-name="T2096"><text:s/></text:span><text:span text:style-name="T2097">dniu</text:span><text:span text:style-name="T2098"><text:s/>…............................ <text:s text:c="2"/>o godz..............</text:span></text:p>
      <text:p text:style-name="P2099"><text:span text:style-name="T2100"><text:tab/>W</text:span><text:span text:style-name="T2101"><text:s/></text:span><text:span text:style-name="T2102">dniu</text:span><text:span text:style-name="T2103"><text:s/>….......................</text:span><text:span text:style-name="T2104">Komisja</text:span><text:span text:style-name="T2105"><text:s/></text:span><text:span text:style-name="T2106">ds.</text:span><text:span text:style-name="T2107"><text:s/></text:span><text:span text:style-name="T2108">Budżetu</text:span><text:span text:style-name="T2109"><text:s/></text:span><text:span text:style-name="T2110">Obywatelskiego</text:span><text:span text:style-name="T2111"><text:s/></text:span><text:span text:style-name="T2112">rozliczyła</text:span><text:span text:style-name="T2113"><text:s/></text:span><text:span text:style-name="T2114">karty</text:span><text:span text:style-name="T2115"><text:s/></text:span><text:span text:style-name="T2116">do</text:span><text:span text:style-name="T2117"><text:s/></text:span><text:span text:style-name="T2118">głosowania</text:span><text:span text:style-name="T2119"><text:s/></text:span><text:span text:style-name="T2120">i</text:span><text:span text:style-name="T2121"><text:s/></text:span><text:span text:style-name="T2122">ustaliła</text:span><text:span text:style-name="T2123"><text:s/></text:span><text:span text:style-name="T2124">wyniki</text:span><text:span text:style-name="T2125"><text:s/></text:span><text:span text:style-name="T2126">głosowania.</text:span></text:p>
      <text:p text:style-name="P2127"/>
      <text:p text:style-name="P2128"><text:span text:style-name="T2129">I.</text:span><text:span text:style-name="T2130"><text:s/></text:span><text:span text:style-name="T2131">ROZLICZENIE</text:span><text:span text:style-name="T2132"><text:s text:c="2"/></text:span><text:span text:style-name="T2133">KART</text:span><text:span text:style-name="T2134"><text:s text:c="2"/></text:span><text:span text:style-name="T2135">DO</text:span><text:span text:style-name="T2136"><text:s text:c="2"/></text:span><text:span text:style-name="T2137">GŁOSOWANIA I USTALENIE LICZBY GŁOSÓW WAŻNYCH ORAZ <text:s/>NIEWAŻNYCH</text:span></text:p>
      <text:p text:style-name="P2138"><text:span text:style-name="T2139"><text:s text:c="8"/></text:span><text:span text:style-name="T2140">1.</text:span><text:span text:style-name="T2141"><text:s text:c="2"/></text:span><text:span text:style-name="T2142">Liczba</text:span><text:span text:style-name="T2143"><text:s/></text:span><text:span text:style-name="T2144">złożonych</text:span><text:span text:style-name="T2145"><text:s/></text:span><text:span text:style-name="T2146">kart</text:span><text:span text:style-name="T2147"><text:s/></text:span><text:span text:style-name="T2148">do</text:span><text:span text:style-name="T2149"><text:s/></text:span><text:span text:style-name="T2150">głosowania ogółem:</text:span><text:span text:style-name="T2151">.....................................................</text:span><text:span text:style-name="T2152"><text:s text:c="6"/>____________</text:span><text:span text:style-name="T2153"><text:s text:c="12"/></text:span><text:span text:style-name="T2154"><text:s/></text:span><text:span text:style-name="T2155"><text:s text:c="56"/></text:span><text:span text:style-name="T2156"><text:s text:c="10"/></text:span><text:span text:style-name="T2157"><text:s text:c="41"/></text:span></text:p>
      <text:p text:style-name="P2158"><text:span text:style-name="T2159"><text:s text:c="7"/></text:span><text:span text:style-name="T2160">w</text:span><text:span text:style-name="T2161"><text:s/></text:span><text:span text:style-name="T2162">tym:</text:span></text:p>
      <text:p text:style-name="P2163">a) w formie papierowej……………………………………………………………………. <text:s text:c="6"/>_____________</text:p>
      <text:p text:style-name="P2164"><text:span text:style-name="T2165">b) w formie elektronicznej………………………………………………………………… <text:s text:c="6"/>_____________</text:span></text:p>
      <text:p text:style-name="P2166"><text:span text:style-name="T2167">c)</text:span><text:span text:style-name="T2168"><text:s text:c="2"/></text:span><text:span text:style-name="T2169">kart</text:span><text:span text:style-name="T2170"><text:s/></text:span><text:span text:style-name="T2171">ważnych....................................................................................................................</text:span><text:span text:style-name="T2172"><text:s text:c="7"/>____________</text:span></text:p>
      <text:p text:style-name="P2173"><text:span text:style-name="T2174">d)</text:span><text:span text:style-name="T2175"><text:s text:c="2"/></text:span><text:span text:style-name="T2176">kart</text:span><text:span text:style-name="T2177"><text:s/></text:span><text:span text:style-name="T2178">nieważnych <text:s/>( innych niż urzędowo ustalone)......................................................... <text:s text:c="7"/>____________ <text:s text:c="308"/></text:span><text:span text:style-name="T2179"><text:s text:c="5"/></text:span></text:p>
      <text:p text:style-name="P2180"><text:s text:c="8"/>2. <text:s/>Na kartach ważnych głosujący oddali:</text:p>
      <text:p text:style-name="P2181">a) głosów ważnych............................................................................................................... <text:s text:c="7"/>____________</text:p>
      <text:p text:style-name="P2182">b) głosów nieważnych.......................................................................................................... <text:s text:c="7"/>____________ <text:s text:c="8"/></text:p>
      <text:list text:style-name="LFO15" text:continue-numbering="true">
        <text:list-item>
          <text:p text:style-name="P2183"><text:span text:style-name="T2184">Przyczyny</text:span><text:span text:style-name="T2185"><text:s/></text:span><text:span text:style-name="T2186">nieważności</text:span><text:span text:style-name="T2187"><text:s/>oddanych głosów</text:span><text:span text:style-name="T2188">:</text:span></text:p>
        </text:list-item>
      </text:list>
      <table:table table:style-name="Table2189">
        <table:table-columns>
          <table:table-column table:style-name="TableColumn2190"/>
          <table:table-column table:style-name="TableColumn2191"/>
          <table:table-column table:style-name="TableColumn2192"/>
        </table:table-columns>
        <table:table-row table:style-name="TableRow2193">
          <table:table-cell table:style-name="TableCell2194">
            <text:p text:style-name="P2195">l.p.</text:p>
          </table:table-cell>
          <table:table-cell table:style-name="TableCell2196">
            <text:p text:style-name="P2197">Przyczyna nieważności głosu</text:p>
          </table:table-cell>
          <table:table-cell table:style-name="TableCell2198">
            <text:p text:style-name="P2199">Liczba głosów nieważnych</text:p>
          </table:table-cell>
        </table:table-row>
        <table:table-row table:style-name="TableRow2200">
          <table:table-cell table:style-name="TableCell2201">
            <text:p text:style-name="P2202">1.</text:p>
          </table:table-cell>
          <table:table-cell table:style-name="TableCell2203">
            <text:p text:style-name="P2204">Z powodu niewybrania przez głosującego żadnego projektu będącego przedmiotem <text:s/>konsultacji</text:p>
          </table:table-cell>
          <table:table-cell table:style-name="TableCell2205">
            <text:p text:style-name="P2206"/>
          </table:table-cell>
        </table:table-row>
        <table:table-row table:style-name="TableRow2207">
          <table:table-cell table:style-name="TableCell2208">
            <text:p text:style-name="P2209">2.</text:p>
          </table:table-cell>
          <table:table-cell table:style-name="TableCell2210">
            <text:p text:style-name="P2211">Z powodu głosowania więcej niż jeden raz</text:p>
          </table:table-cell>
          <table:table-cell table:style-name="TableCell2212">
            <text:p text:style-name="P2213"/>
          </table:table-cell>
        </table:table-row>
        <table:table-row table:style-name="TableRow2214">
          <table:table-cell table:style-name="TableCell2215">
            <text:p text:style-name="P2216">3.</text:p>
          </table:table-cell>
          <table:table-cell table:style-name="TableCell2217">
            <text:p text:style-name="P2218">Z powodu postawienia na karcie papierowej w kratce przeznaczonej na oddanie <text:s/>głosu innego znaku niż <text:s/>„X”</text:p>
          </table:table-cell>
          <table:table-cell table:style-name="TableCell2219">
            <text:p text:style-name="P2220"/>
          </table:table-cell>
        </table:table-row>
        <table:table-row table:style-name="TableRow2221">
          <table:table-cell table:style-name="TableCell2222">
            <text:p text:style-name="P2223">4.</text:p>
          </table:table-cell>
          <table:table-cell table:style-name="TableCell2224">
            <text:p text:style-name="P2225">Z powodu oddania więcej niż jednego <text:s/>głosu na karcie do głosowania</text:p>
          </table:table-cell>
          <table:table-cell table:style-name="TableCell2226">
            <text:p text:style-name="P2227"/>
          </table:table-cell>
        </table:table-row>
        <table:table-row table:style-name="TableRow2228">
          <table:table-cell table:style-name="TableCell2229">
            <text:p text:style-name="P2230">5.</text:p>
          </table:table-cell>
          <table:table-cell table:style-name="TableCell2231">
            <text:p text:style-name="P2232">Z powodu braku <text:s/>podpisu głosującego na papierowej karcie do głosowania w wymaganej formie</text:p>
          </table:table-cell>
          <table:table-cell table:style-name="TableCell2233">
            <text:p text:style-name="P2234"/>
          </table:table-cell>
        </table:table-row>
        <table:table-row table:style-name="TableRow2235">
          <table:table-cell table:style-name="TableCell2236">
            <text:p text:style-name="P2237">6.</text:p>
          </table:table-cell>
          <table:table-cell table:style-name="TableCell2238">
            <text:p text:style-name="P2239">Z powodu niewpisania daty głosowania pod oświadczeniem o wyrażeniu zgody na przetwarzanie danych osobowych głosującego, stwierdzającej od kiedy <text:s/>ww. oświadczenie i zgoda są prawomocne oraz fakt, że głosowanie miało miejsce w wyznaczonym terminie</text:p>
          </table:table-cell>
          <table:table-cell table:style-name="TableCell2240">
            <text:p text:style-name="P2241"/>
          </table:table-cell>
        </table:table-row>
        <table:table-row table:style-name="TableRow2242">
          <table:table-cell table:style-name="TableCell2243">
            <text:p text:style-name="P2244">7.</text:p>
          </table:table-cell>
          <table:table-cell table:style-name="TableCell2245">
            <text:p text:style-name="P2246">Z powodu wskazania przez głosującego adresu miejsca <text:s/>zamieszkania głosującego poza terenem <text:s/>gminy</text:p>
          </table:table-cell>
          <table:table-cell table:style-name="TableCell2247">
            <text:p text:style-name="P2248"/>
          </table:table-cell>
        </table:table-row>
        <table:table-row table:style-name="TableRow2249">
          <table:table-cell table:style-name="TableCell2250">
            <text:p text:style-name="P2251">8.</text:p>
          </table:table-cell>
          <table:table-cell table:style-name="TableCell2252">
            <text:p text:style-name="P2253">Z powodu nieczytelnie wpisanych danych dotyczących imienia lub nazwiska głosującego albo czterech ostatnich cyfr numeru PESEL <text:s/>na karcie do głosowania</text:p>
          </table:table-cell>
          <table:table-cell table:style-name="TableCell2254">
            <text:p text:style-name="P2255"/>
          </table:table-cell>
        </table:table-row>
        <table:table-row table:style-name="TableRow2256">
          <table:table-cell table:style-name="TableCell2257">
            <text:p text:style-name="P2258">9.</text:p>
          </table:table-cell>
          <table:table-cell table:style-name="TableCell2259">
            <text:p text:style-name="P2260">Z powodu wpisania niepełnych danych dotyczących imienia lub nazwiska głosującego na karcie do głosowania</text:p>
          </table:table-cell>
          <table:table-cell table:style-name="TableCell2261">
            <text:p text:style-name="P2262"/>
          </table:table-cell>
        </table:table-row>
        <table:table-row table:style-name="TableRow2263">
          <table:table-cell table:style-name="TableCell2264">
            <text:p text:style-name="P2265">10.</text:p>
          </table:table-cell>
          <table:table-cell table:style-name="TableCell2266">
            <text:p text:style-name="P2267">Z powodu głosowania w innym dniu niż wyznaczony termin głosowania</text:p>
          </table:table-cell>
          <table:table-cell table:style-name="TableCell2268">
            <text:p text:style-name="P2269"/>
          </table:table-cell>
        </table:table-row>
        <text:soft-page-break/>
        <table:table-row table:style-name="TableRow2270">
          <table:table-cell table:style-name="TableCell2271">
            <text:p text:style-name="P2272">11.</text:p>
          </table:table-cell>
          <table:table-cell table:style-name="TableCell2273">
            <text:p text:style-name="P2274">Z powodu nie podania adresu miejsca zamieszkania lub <text:s/>nie podania pełnych danych w <text:s/>tym<text:s/><text:tab/><text:s/>zakresie albo nieczytelnego wpisania tych danych</text:p>
          </table:table-cell>
          <table:table-cell table:style-name="TableCell2275">
            <text:p text:style-name="P2276"/>
          </table:table-cell>
        </table:table-row>
        <table:table-row table:style-name="TableRow2277">
          <table:table-cell table:style-name="TableCell2278">
            <text:p text:style-name="P2279">12.</text:p>
          </table:table-cell>
          <table:table-cell table:style-name="TableCell2280">
            <text:p text:style-name="P2281"><text:span text:style-name="T2282">Z powodu niedopełnienia przez głosującego drogą elektroniczną wszystkich czynności wymaganych przy tym sposobie głosowania</text:span></text:p>
          </table:table-cell>
          <table:table-cell table:style-name="TableCell2283">
            <text:p text:style-name="P2284"/>
          </table:table-cell>
        </table:table-row>
        <table:table-row table:style-name="TableRow2285">
          <table:table-cell table:style-name="TableCell2286">
            <text:p text:style-name="P2287">13.</text:p>
          </table:table-cell>
          <table:table-cell table:style-name="TableCell2288">
            <text:p text:style-name="P2289">Z innych przyczyn (podać jakich) ___________________________________________</text:p>
          </table:table-cell>
          <table:table-cell table:style-name="TableCell2290">
            <text:p text:style-name="P2291"/>
          </table:table-cell>
        </table:table-row>
      </table:table>
      <text:p text:style-name="P2292"><text:span text:style-name="T2293">II.</text:span><text:span text:style-name="T2294"><text:s/></text:span><text:span text:style-name="T2295">USTALENIE</text:span><text:span text:style-name="T2296"><text:s text:c="2"/></text:span><text:span text:style-name="T2297">WYNIKÓW</text:span><text:span text:style-name="T2298"><text:s text:c="2"/></text:span><text:span text:style-name="T2299">GŁOSOWANIA <text:s/>W KONSULTACJACH Z MIESZKAŃCAMI</text:span></text:p>
      <text:p text:style-name="P2300"><text:span text:style-name="T2301">Głosujący</text:span><text:span text:style-name="T2302"><text:s/></text:span><text:span text:style-name="T2303">oddali</text:span><text:span text:style-name="T2304"><text:s/></text:span><text:span text:style-name="T2305">następującą</text:span><text:span text:style-name="T2306"><text:s/></text:span><text:span text:style-name="T2307">liczbę</text:span><text:span text:style-name="T2308"><text:s/></text:span><text:span text:style-name="T2309">głosów</text:span><text:span text:style-name="T2310"><text:s/></text:span><text:span text:style-name="T2311">ważnych</text:span><text:span text:style-name="T2312"><text:s/></text:span><text:span text:style-name="T2313">na</text:span><text:span text:style-name="T2314"><text:s/></text:span><text:span text:style-name="T2315">poszczególne</text:span><text:span text:style-name="T2316"><text:s/></text:span><text:span text:style-name="T2317">projekty</text:span><text:span text:style-name="T2318"><text:s/></text:span><text:span text:style-name="T2319">podlegające</text:span><text:span text:style-name="T2320"><text:s/></text:span><text:span text:style-name="T2321">konsultacjom:</text:span></text:p>
      <table:table table:style-name="Table2322">
        <table:table-columns>
          <table:table-column table:style-name="TableColumn2323"/>
          <table:table-column table:style-name="TableColumn2324"/>
          <table:table-column table:style-name="TableColumn2325"/>
          <table:table-column table:style-name="TableColumn2326"/>
          <table:table-column table:style-name="TableColumn2327"/>
        </table:table-columns>
        <table:table-row table:style-name="TableRow2328">
          <table:table-cell table:style-name="TableCell2329">
            <text:p text:style-name="P2330">LP</text:p>
            <text:p text:style-name="P2331"/>
          </table:table-cell>
          <table:table-cell table:style-name="TableCell2332">
            <text:p text:style-name="P2333"><text:span text:style-name="T2334">NAZWA</text:span><text:span text:style-name="T2335"><text:s/>PROJEKTU</text:span></text:p>
            <text:p text:style-name="P2336"><text:span text:style-name="T2337">(TYTUŁ</text:span><text:span text:style-name="T2338"><text:s/></text:span><text:span text:style-name="T2339">PROJEKTU</text:span><text:span text:style-name="T2340"><text:s/></text:span><text:span text:style-name="T2341">NADANY</text:span><text:span text:style-name="T2342"><text:s/></text:span><text:span text:style-name="T2343">PRZEZ</text:span><text:span text:style-name="T2344"><text:s/></text:span><text:span text:style-name="T2345">POMYSŁODAWCĘ)</text:span></text:p>
          </table:table-cell>
          <table:table-cell table:style-name="TableCell2346">
            <text:p text:style-name="P2347"><text:span text:style-name="T2348">LOKALIZACJA</text:span><text:span text:style-name="T2349"><text:s/>PROJEKTU</text:span></text:p>
          </table:table-cell>
          <table:table-cell table:style-name="TableCell2350">
            <text:p text:style-name="P2351"><text:span text:style-name="T2352">SZACOWANYKOSZT</text:span><text:span text:style-name="T2353"><text:s/></text:span><text:span text:style-name="T2354">PROJEKTU</text:span></text:p>
            <text:p text:style-name="P2355"><text:span text:style-name="T2356">(w</text:span><text:span text:style-name="T2357"><text:s/></text:span><text:span text:style-name="T2358">zł)</text:span></text:p>
          </table:table-cell>
          <table:table-cell table:style-name="TableCell2359">
            <text:p text:style-name="P2360">Ilość oddanych głosów ważnych na dany projekt</text:p>
          </table:table-cell>
        </table:table-row>
        <table:table-row table:style-name="TableRow2361">
          <table:table-cell table:style-name="TableCell2362" table:number-columns-spanned="5">
            <text:p text:style-name="P2363"><text:span text:style-name="T2364">PROJEKTY</text:span><text:span text:style-name="T2365"><text:s/></text:span><text:span text:style-name="T2366">ZLOKALIZOWANE</text:span><text:span text:style-name="T2367"><text:s/></text:span><text:span text:style-name="T2368">NA</text:span><text:span text:style-name="T2369"><text:s/></text:span><text:span text:style-name="T2370">TERENIE</text:span><text:span text:style-name="T2371"><text:s/></text:span><text:span text:style-name="T2372">MIASTA</text:span><text:span text:style-name="T2373"><text:s/></text:span><text:span text:style-name="T2374">PASŁĘKA:</text:span></text:p>
            <text:p text:style-name="P2375"/>
          </table:table-cell>
          <table:covered-table-cell/>
          <table:covered-table-cell/>
          <table:covered-table-cell/>
          <table:covered-table-cell/>
        </table:table-row>
        <table:table-row table:style-name="TableRow2376">
          <table:table-cell table:style-name="TableCell2377">
            <text:p text:style-name="P2378">1</text:p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  <table:table-cell table:style-name="TableCell2383">
            <text:p text:style-name="P2384"/>
          </table:table-cell>
          <table:table-cell table:style-name="TableCell2385">
            <table:table table:style-name="Table2386">
              <table:table-columns>
                <table:table-column table:style-name="TableColumn2387"/>
              </table:table-columns>
              <table:table-row table:style-name="TableRow2388">
                <table:table-cell table:style-name="TableCell2389">
                  <text:p text:style-name="P2390"/>
                </table:table-cell>
              </table:table-row>
            </table:table>
            <text:p text:style-name="P2391"/>
          </table:table-cell>
        </table:table-row>
        <table:table-row table:style-name="TableRow2392">
          <table:table-cell table:style-name="TableCell2393">
            <text:p text:style-name="P2394">2</text:p>
          </table:table-cell>
          <table:table-cell table:style-name="TableCell2395">
            <text:p text:style-name="P2396"/>
          </table:table-cell>
          <table:table-cell table:style-name="TableCell2397">
            <text:p text:style-name="P2398"/>
          </table:table-cell>
          <table:table-cell table:style-name="TableCell2399">
            <text:p text:style-name="P2400"/>
          </table:table-cell>
          <table:table-cell table:style-name="TableCell2401">
            <table:table table:style-name="Table2402">
              <table:table-columns>
                <table:table-column table:style-name="TableColumn2403"/>
              </table:table-columns>
              <table:table-row table:style-name="TableRow2404">
                <table:table-cell table:style-name="TableCell2405">
                  <text:p text:style-name="P2406"/>
                </table:table-cell>
              </table:table-row>
            </table:table>
            <text:p text:style-name="P2407"/>
          </table:table-cell>
        </table:table-row>
        <table:table-row table:style-name="TableRow2408">
          <table:table-cell table:style-name="TableCell2409">
            <text:p text:style-name="P2410">3</text:p>
          </table:table-cell>
          <table:table-cell table:style-name="TableCell2411">
            <text:p text:style-name="P2412"/>
          </table:table-cell>
          <table:table-cell table:style-name="TableCell2413">
            <text:p text:style-name="P2414"/>
          </table:table-cell>
          <table:table-cell table:style-name="TableCell2415">
            <text:p text:style-name="P2416"/>
          </table:table-cell>
          <table:table-cell table:style-name="TableCell2417">
            <table:table table:style-name="Table2418">
              <table:table-columns>
                <table:table-column table:style-name="TableColumn2419"/>
              </table:table-columns>
              <table:table-row table:style-name="TableRow2420">
                <table:table-cell table:style-name="TableCell2421">
                  <text:p text:style-name="P2422"/>
                </table:table-cell>
              </table:table-row>
            </table:table>
            <text:p text:style-name="P2423"/>
          </table:table-cell>
        </table:table-row>
        <table:table-row table:style-name="TableRow2424">
          <table:table-cell table:style-name="TableCell2425">
            <text:p text:style-name="P2426">4</text:p>
          </table:table-cell>
          <table:table-cell table:style-name="TableCell2427">
            <text:p text:style-name="P2428"/>
          </table:table-cell>
          <table:table-cell table:style-name="TableCell2429">
            <text:p text:style-name="P2430"/>
          </table:table-cell>
          <table:table-cell table:style-name="TableCell2431">
            <text:p text:style-name="P2432"/>
          </table:table-cell>
          <table:table-cell table:style-name="TableCell2433">
            <table:table table:style-name="Table2434">
              <table:table-columns>
                <table:table-column table:style-name="TableColumn2435"/>
              </table:table-columns>
              <table:table-row table:style-name="TableRow2436">
                <table:table-cell table:style-name="TableCell2437">
                  <text:p text:style-name="P2438"/>
                </table:table-cell>
              </table:table-row>
            </table:table>
            <text:p text:style-name="P2439"/>
          </table:table-cell>
        </table:table-row>
        <table:table-row table:style-name="TableRow2440">
          <table:table-cell table:style-name="TableCell2441">
            <text:p text:style-name="P2442">5</text:p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</table:table-cell>
          <table:table-cell table:style-name="TableCell2447">
            <text:p text:style-name="P2448"/>
          </table:table-cell>
          <table:table-cell table:style-name="TableCell2449">
            <table:table table:style-name="Table2450">
              <table:table-columns>
                <table:table-column table:style-name="TableColumn2451"/>
              </table:table-columns>
              <table:table-row table:style-name="TableRow2452">
                <table:table-cell table:style-name="TableCell2453">
                  <text:p text:style-name="P2454"/>
                </table:table-cell>
              </table:table-row>
            </table:table>
            <text:p text:style-name="P2455"/>
          </table:table-cell>
        </table:table-row>
        <table:table-row table:style-name="TableRow2456">
          <table:table-cell table:style-name="TableCell2457">
            <text:p text:style-name="P2458">(...)</text:p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</table:table-cell>
          <table:table-cell table:style-name="TableCell2465">
            <table:table table:style-name="Table2466">
              <table:table-columns>
                <table:table-column table:style-name="TableColumn2467"/>
              </table:table-columns>
              <table:table-row table:style-name="TableRow2468">
                <table:table-cell table:style-name="TableCell2469">
                  <text:p text:style-name="P2470"/>
                </table:table-cell>
              </table:table-row>
            </table:table>
            <text:p text:style-name="P2471"/>
          </table:table-cell>
        </table:table-row>
        <table:table-row table:style-name="TableRow2472">
          <table:table-cell table:style-name="TableCell2473" table:number-columns-spanned="5">
            <text:p text:style-name="P2474"><text:span text:style-name="T2475">PROJEKTY</text:span><text:span text:style-name="T2476"><text:s/></text:span><text:span text:style-name="T2477">ZLOKALIZOWANE</text:span><text:span text:style-name="T2478"><text:s/></text:span><text:span text:style-name="T2479">NA</text:span><text:span text:style-name="T2480"><text:s/></text:span><text:span text:style-name="T2481">TERENACH</text:span><text:span text:style-name="T2482"><text:s/>SOŁECTW<text:s/></text:span><text:span text:style-name="T2483">GMINY</text:span><text:span text:style-name="T2484"><text:s/></text:span><text:span text:style-name="T2485">PASŁĘK:</text:span></text:p>
            <text:p text:style-name="P2486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2487">
          <table:table-cell table:style-name="TableCell2488">
            <text:p text:style-name="P2489">1</text:p>
          </table: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/>
          </table:table-cell>
          <table:table-cell table:style-name="TableCell2496">
            <table:table table:style-name="Table2497">
              <table:table-columns>
                <table:table-column table:style-name="TableColumn2498"/>
              </table:table-columns>
              <table:table-row table:style-name="TableRow2499">
                <table:table-cell table:style-name="TableCell2500">
                  <text:p text:style-name="P2501"/>
                </table:table-cell>
              </table:table-row>
            </table:table>
            <text:p text:style-name="P2502"/>
          </table:table-cell>
        </table:table-row>
        <table:table-row table:style-name="TableRow2503">
          <table:table-cell table:style-name="TableCell2504">
            <text:p text:style-name="P2505">2</text:p>
          </table:table-cell>
          <table:table-cell table:style-name="TableCell2506">
            <text:p text:style-name="P2507"/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able:table table:style-name="Table2513">
              <table:table-columns>
                <table:table-column table:style-name="TableColumn2514"/>
              </table:table-columns>
              <table:table-row table:style-name="TableRow2515">
                <table:table-cell table:style-name="TableCell2516">
                  <text:p text:style-name="P2517"/>
                </table:table-cell>
              </table:table-row>
            </table:table>
            <text:p text:style-name="P2518"/>
          </table:table-cell>
        </table:table-row>
        <table:table-row table:style-name="TableRow2519">
          <table:table-cell table:style-name="TableCell2520">
            <text:p text:style-name="P2521">3</text:p>
          </table:table-cell>
          <table:table-cell table:style-name="TableCell2522">
            <text:p text:style-name="P2523"/>
            <text:p text:style-name="P2524"/>
          </table:table-cell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able:table table:style-name="Table2530">
              <table:table-columns>
                <table:table-column table:style-name="TableColumn2531"/>
              </table:table-columns>
              <table:table-row table:style-name="TableRow2532">
                <table:table-cell table:style-name="TableCell2533">
                  <text:p text:style-name="P2534"/>
                </table:table-cell>
              </table:table-row>
            </table:table>
            <text:p text:style-name="P2535"/>
          </table:table-cell>
        </table:table-row>
        <table:table-row table:style-name="TableRow2536">
          <table:table-cell table:style-name="TableCell2537">
            <text:p text:style-name="P2538">4</text:p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able:table table:style-name="Table2546">
              <table:table-columns>
                <table:table-column table:style-name="TableColumn2547"/>
              </table:table-columns>
              <table:table-row table:style-name="TableRow2548">
                <table:table-cell table:style-name="TableCell2549">
                  <text:p text:style-name="P2550"/>
                </table:table-cell>
              </table:table-row>
            </table:table>
            <text:p text:style-name="P2551"/>
          </table:table-cell>
        </table:table-row>
        <table:table-row table:style-name="TableRow2552">
          <table:table-cell table:style-name="TableCell2553">
            <text:p text:style-name="P2554">(...)</text:p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able:table table:style-name="Table2562">
              <table:table-columns>
                <table:table-column table:style-name="TableColumn2563"/>
              </table:table-columns>
              <table:table-row table:style-name="TableRow2564">
                <table:table-cell table:style-name="TableCell2565">
                  <text:p text:style-name="P2566"/>
                </table:table-cell>
              </table:table-row>
            </table:table>
            <text:p text:style-name="P2567"/>
          </table:table-cell>
        </table:table-row>
      </table:table>
      <text:soft-page-break/>
      <text:p text:style-name="P2568"><text:span text:style-name="T2569">III.</text:span><text:span text:style-name="T2570"><text:s/></text:span><text:span text:style-name="T2571">UWAGI</text:span><text:span text:style-name="T2572"><text:s/></text:span><text:span text:style-name="T2573">DOTYCZĄCE</text:span><text:span text:style-name="T2574"><text:s/></text:span><text:span text:style-name="T2575">PRZEBIEGU</text:span><text:span text:style-name="T2576"><text:s/></text:span><text:span text:style-name="T2577">GŁOSOWANIA</text:span><text:span text:style-name="T2578"><text:s/></text:span><text:span text:style-name="T2579">I</text:span><text:span text:style-name="T2580"><text:s/></text:span><text:span text:style-name="T2581">USTALENIA</text:span><text:span text:style-name="T2582"><text:s/></text:span><text:span text:style-name="T2583">WYNIKÓW</text:span><text:span text:style-name="T2584"><text:s/></text:span><text:span text:style-name="T2585">KONSULTACJI</text:span></text:p>
      <text:p text:style-name="P2586"><text:span text:style-name="T2587">________________________________________________________________________________________________________________________________________________________</text:span><text:span text:style-name="T2588">__________________________</text:span></text:p>
      <text:p text:style-name="P2589"><text:span text:style-name="T2590">IV.</text:span><text:span text:style-name="T2591"><text:s/></text:span><text:span text:style-name="T2592">PODPISY</text:span><text:span text:style-name="T2593"><text:s/></text:span><text:span text:style-name="T2594">CZŁONKÓW</text:span><text:span text:style-name="T2595"><text:s/></text:span><text:span text:style-name="T2596">KOMISJI ds. BUDŻETU OBYWATELSKIEGO GMINY PASŁĘK</text:span></text:p>
      <table:table table:style-name="Table2597">
        <table:table-columns>
          <table:table-column table:style-name="TableColumn2598"/>
          <table:table-column table:style-name="TableColumn2599"/>
          <table:table-column table:style-name="TableColumn2600"/>
          <table:table-column table:style-name="TableColumn2601"/>
          <table:table-column table:style-name="TableColumn2602"/>
        </table:table-columns>
        <table:table-row table:style-name="TableRow2603">
          <table:table-cell table:style-name="TableCell2604">
            <text:p text:style-name="P2605"/>
          </table:table-cell>
          <table:table-cell table:style-name="TableCell2606">
            <text:p text:style-name="P2607">l.p.</text:p>
          </table:table-cell>
          <table:table-cell table:style-name="TableCell2608">
            <text:p text:style-name="P2609">Imię i nazwisko</text:p>
          </table:table-cell>
          <table:table-cell table:style-name="TableCell2610">
            <text:p text:style-name="P2611">Funkcja w Komisji</text:p>
          </table:table-cell>
          <table:table-cell table:style-name="TableCell2612">
            <text:p text:style-name="P2613"><text:s/>Podpis</text:p>
          </table:table-cell>
        </table:table-row>
        <table:table-row table:style-name="TableRow2614">
          <table:table-cell table:style-name="TableCell2615">
            <text:p text:style-name="P2616"/>
          </table:table-cell>
          <table:table-cell table:style-name="TableCell2617">
            <text:p text:style-name="P2618"/>
          </table:table-cell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  <table:table-cell table:style-name="TableCell2623">
            <text:p text:style-name="P2624"/>
          </table:table-cell>
        </table:table-row>
        <table:table-row table:style-name="TableRow2625"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  <table:table-cell table:style-name="TableCell2634">
            <text:p text:style-name="P2635"/>
          </table:table-cell>
        </table:table-row>
        <table:table-row table:style-name="TableRow2636"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  <table:table-cell table:style-name="TableCell2641">
            <text:p text:style-name="P2642"/>
          </table:table-cell>
          <table:table-cell table:style-name="TableCell2643">
            <text:p text:style-name="P2644"/>
          </table:table-cell>
          <table:table-cell table:style-name="TableCell2645">
            <text:p text:style-name="P2646"/>
          </table:table-cell>
        </table:table-row>
        <table:table-row table:style-name="TableRow2647">
          <table:table-cell table:style-name="TableCell2648">
            <text:p text:style-name="P2649"/>
          </table:table-cell>
          <table:table-cell table:style-name="TableCell2650">
            <text:p text:style-name="P2651"/>
          </table:table-cell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</table:table-row>
        <table:table-row table:style-name="TableRow2658">
          <table:table-cell table:style-name="TableCell2659">
            <text:p text:style-name="P2660"/>
          </table:table-cell>
          <table:table-cell table:style-name="TableCell2661">
            <text:p text:style-name="P2662"/>
          </table:table-cell>
          <table:table-cell table:style-name="TableCell2663">
            <text:p text:style-name="P2664"/>
          </table:table-cell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</table:table-row>
        <table:table-row table:style-name="TableRow2669"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</table:table-row>
        <table:table-row table:style-name="TableRow2680">
          <table:table-cell table:style-name="TableCell2681">
            <text:p text:style-name="P2682"/>
          </table:table-cell>
          <table:table-cell table:style-name="TableCell2683">
            <text:p text:style-name="P2684"/>
          </table:table-cell>
          <table:table-cell table:style-name="TableCell2685">
            <text:p text:style-name="P2686"/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</table:table-row>
        <table:table-row table:style-name="TableRow2691">
          <table:table-cell table:style-name="TableCell2692">
            <text:p text:style-name="P2693"/>
          </table: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</table:table-row>
        <table:table-row table:style-name="TableRow2702">
          <table:table-cell table:style-name="TableCell2703">
            <text:p text:style-name="P2704"/>
          </table:table-cell>
          <table:table-cell table:style-name="TableCell2705">
            <text:p text:style-name="P2706"/>
          </table:table-cell>
          <table:table-cell table:style-name="TableCell2707">
            <text:p text:style-name="P2708"/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</table:table-row>
        <table:table-row table:style-name="TableRow2713">
          <table:table-cell table:style-name="TableCell2714">
            <text:p text:style-name="P2715"/>
          </table:table-cell>
          <table:table-cell table:style-name="TableCell2716">
            <text:p text:style-name="P2717"/>
          </table:table-cell>
          <table:table-cell table:style-name="TableCell2718">
            <text:p text:style-name="P2719"/>
          </table:table-cell>
          <table:table-cell table:style-name="TableCell2720">
            <text:p text:style-name="P2721"/>
          </table:table-cell>
          <table:table-cell table:style-name="TableCell2722">
            <text:p text:style-name="P2723"/>
          </table:table-cell>
        </table:table-row>
        <table:table-row table:style-name="TableRow2724"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  <table:table-cell table:style-name="TableCell2731">
            <text:p text:style-name="P2732"/>
          </table:table-cell>
          <table:table-cell table:style-name="TableCell2733">
            <text:p text:style-name="P2734"/>
          </table:table-cell>
        </table:table-row>
        <table:table-row table:style-name="TableRow2735"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  <table:table-cell table:style-name="TableCell2740">
            <text:p text:style-name="P2741"/>
          </table:table-cell>
          <table:table-cell table:style-name="TableCell2742">
            <text:p text:style-name="P2743"/>
          </table:table-cell>
          <table:table-cell table:style-name="TableCell2744">
            <text:p text:style-name="P2745"/>
          </table:table-cell>
        </table:table-row>
        <table:table-row table:style-name="TableRow2746"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</table:table-row>
        <table:table-row table:style-name="TableRow2757">
          <table:table-cell table:style-name="TableCell2758">
            <text:p text:style-name="P2759"/>
          </table:table-cell>
          <table:table-cell table:style-name="TableCell2760">
            <text:p text:style-name="P2761"/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  <table:table-cell table:style-name="TableCell2766">
            <text:p text:style-name="P2767"/>
          </table:table-cell>
        </table:table-row>
        <table:table-row table:style-name="TableRow2768"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  <table:table-cell table:style-name="TableCell2773">
            <text:p text:style-name="P2774"/>
          </table:table-cell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</table:table-row>
        <table:table-row table:style-name="TableRow2779"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  <table:table-cell table:style-name="TableCell2784">
            <text:p text:style-name="P2785"/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</table:table-row>
        <table:table-row table:style-name="TableRow2791">
          <table:table-cell table:style-name="TableCell2792">
            <text:p text:style-name="P2793"/>
          </table:table-cell>
          <table:table-cell table:style-name="TableCell2794">
            <text:p text:style-name="P2795"/>
          </table:table-cell>
          <table:table-cell table:style-name="TableCell2796">
            <text:p text:style-name="P2797"/>
            <text:p text:style-name="P2798"/>
          </table:table-cell>
          <table:table-cell table:style-name="TableCell2799">
            <text:p text:style-name="P2800"/>
          </table:table-cell>
          <table:table-cell table:style-name="TableCell2801">
            <text:p text:style-name="P2802"/>
          </table:table-cell>
        </table:table-row>
        <table:table-row table:style-name="TableRow2803">
          <table:table-cell table:style-name="TableCell2804">
            <text:p text:style-name="P2805"/>
          </table:table-cell>
          <table:table-cell table:style-name="TableCell2806">
            <text:p text:style-name="P2807"/>
          </table:table-cell>
          <table:table-cell table:style-name="TableCell2808">
            <text:p text:style-name="P2809"/>
            <text:p text:style-name="P2810"/>
          </table:table-cell>
          <table:table-cell table:style-name="TableCell2811">
            <text:p text:style-name="P2812"/>
          </table:table-cell>
          <table:table-cell table:style-name="TableCell2813">
            <text:p text:style-name="P2814"/>
          </table:table-cell>
        </table:table-row>
      </table:table>
      <text:p text:style-name="P2815"><text:bookmark-end text:name="_Hlk21547336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OpenSymbol" svg:font-family="OpenSymbol" style:font-family-generic="system" style:font-pitch="variable" svg:panose-1="5 1 0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Tekstprzypisudolnego" style:display-name="Tekst przypisu dolnego" style:family="paragraph" style:parent-style-name="Normalny">
      <style:paragraph-properties fo:widows="0" fo:orphans="0" style:vertical-align="baseline" fo:margin-bottom="0in" fo:line-height="100%"/>
      <style:text-properties style:font-name="Times New Roman" style:font-name-asian="SimSun" style:font-name-complex="Mangal" fo:font-size="10pt" style:font-size-asian="10pt" style:font-size-complex="9pt" style:language-asian="zh" style:country-asian="CN" style:language-complex="hi" style:country-complex="IN" fo:hyphenate="false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SimSun" style:font-name-complex="Mangal" style:letter-kerning="true" fo:font-size="10pt" style:font-size-asian="10pt" style:font-size-complex="9pt" style:language-asian="zh" style:country-asian="CN" style:language-complex="hi" style:country-complex="IN"/>
    </style:style>
    <style:style style:name="Textbody" style:display-name="Text body" style:family="paragraph" style:parent-style-name="Normalny">
      <style:paragraph-properties style:vertical-align="baseline" fo:margin-bottom="0.0833in" fo:line-height="100%"/>
      <style:text-properties style:font-name="Liberation Serif" style:font-name-asian="NSimSun" style:font-name-complex="Mangal" style:language-asian="zh" style:country-asian="CN" style:language-complex="hi" style:country-complex="IN" fo:hyphenate="false"/>
    </style:style>
    <style:style style:name="Standard" style:display-name="Standard" style:family="paragraph">
      <style:paragraph-properties style:vertical-align="baseline" fo:margin-bottom="0in" fo:line-height="100%"/>
      <style:text-properties style:font-name="Liberation Serif" style:font-name-asian="NSimSun" style:font-name-complex="Mangal" style:language-asian="zh" style:country-asian="CN" style:language-complex="hi" style:country-complex="IN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Liberation Serif" style:font-name-asian="NSimSun" style:font-name-complex="Mangal" style:letter-kerning="true" style:language-asian="zh" style:country-asian="CN" style:language-complex="hi" style:country-complex="IN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style:text-line-through-type="none" fo:color="#000000" style:text-position="0% 100%" fo:font-size="11pt" style:font-size-asian="11pt" style:font-size-complex="11pt" fo:background-color="transparent"/>
    </style:style>
    <text:list-style style:name="WW8Num1" style:display-name="WW8Num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text:list-style style:name="WW8Num4" style:display-name="WW8Num4">
      <text:list-level-style-number text:level="1" text:style-name="WW_CharLFO2LVL1" style:num-suffix=")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-complex="Times New Roman" style:text-line-through-type="none"/>
    </style:style>
    <text:list-style style:name="WW8Num2" style:display-name="WW8Num2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-complex="Times New Roman" style:text-line-through-type="none"/>
    </style:style>
    <text:list-style style:name="WW8Num3" style:display-name="WW8Num3">
      <text:list-level-style-number text:level="1" text:style-name="WW_CharLFO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2LVL1" style:family="text">
      <style:text-properties style:font-name="Times New Roman" style:font-name-complex="Times New Roman" fo:font-size="11pt" style:font-size-asian="11pt" style:font-size-complex="11pt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style style:name="WW_CharLFO15LVL1" style:family="text">
      <style:text-properties style:font-name="Times New Roman" style:font-name-asian="NSimSun" fo:font-weight="bold" style:font-weight-asian="bold"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2">
      <text:list-level-style-number text:level="1" text:style-name="WW_CharLFO12LVL1" style:num-suffix=")" style:num-format="1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062in" text:min-label-width="0.125in" text:list-level-position-and-space-mode="label-alignment">
          <style:list-level-label-alignment text:label-followed-by="listtab" fo:margin-left="1.5312in" fo:text-indent="-0.125in"/>
        </style:list-level-properties>
      </text:list-level-style-number>
      <text:list-level-style-number text:level="4" style:num-suffix="." style:num-format="1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062in" text:min-label-width="0.125in" text:list-level-position-and-space-mode="label-alignment">
          <style:list-level-label-alignment text:label-followed-by="listtab" fo:margin-left="3.0312in" fo:text-indent="-0.125in"/>
        </style:list-level-properties>
      </text:list-level-style-number>
      <text:list-level-style-number text:level="7" style:num-suffix="." style:num-format="1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062in" text:min-label-width="0.125in" text:list-level-position-and-space-mode="label-alignment">
          <style:list-level-label-alignment text:label-followed-by="listtab" fo:margin-left="4.531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5">
      <text:list-level-style-number text:level="1" text:style-name="WW_CharLFO1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709in" fo:margin-bottom="0.709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wa Błachnio</meta:initial-creator>
    <dc:creator>Ewa Błachnio</dc:creator>
    <meta:creation-date>2026-05-06T08:18:00Z</meta:creation-date>
    <dc:date>2026-05-29T08:36:00Z</dc:date>
    <meta:print-date>2026-05-29T08:32:00Z</meta:print-date>
    <meta:template xlink:href="Normal" xlink:type="simple"/>
    <meta:editing-cycles>19</meta:editing-cycles>
    <meta:editing-duration>PT8220S</meta:editing-duration>
    <meta:document-statistic meta:page-count="20" meta:paragraph-count="77" meta:word-count="5574" meta:character-count="38943" meta:row-count="278" meta:non-whitespace-character-count="33446"/>
  </office:meta>
</office:document-meta>
</file>